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3 KUNSTWERKEN (100 DAGEN), BIERUMA OOSTINGWEG 5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3 kunstwerken (100 dagen) op het perceel Bieruma Oostingweg 5 te Oranjewoud  (28 april 2022)</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6035</text:span><text:line-break/><text:date style:data-style-name="dag" text:fixed="true" text:date-value="2022-05-02"/><text:line-break/><text:date style:data-style-name="jaar" text:fixed="true" text:date-value="2022-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6035</text:span><text:date style:data-style-name="nicedate" text:fixed="true" text:date-value="2022-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6035</text:span><text:date style:data-style-name="nicedate" text:fixed="true" text:date-value="2022-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3 KUNSTWERKEN (100 DAGEN), BIERUMA OOSTINGWEG 5 ORANJEWOUD.</meta:user-defined>
    <meta:user-defined meta:name="DCTERMS.W3CDTF/DCTERMS.available">2022-05-02</meta:user-defined>
    <meta:user-defined meta:name="DCTERMS.W3CDTF/OVERHEIDop.jaargang">2022</meta:user-defined>
    <meta:user-defined meta:name="OVERHEIDop.publicationIssue">196035</meta:user-defined>
    <meta:user-defined meta:name="OVERHEIDop.GmbID/DC.identifier">gmb-2022-196035</meta:user-defined>
    <meta:user-defined meta:name="OVERHEIDop.versieInformatie"/>
  </office:meta>
</office:document-meta>
</file>