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enedenrijweg 3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Nabij Benedenrijweg 303, 3077CG, realiseren van een nieuw te bouwen woning naast Benedenrijweg 303 (aanvraagdatum 11-04-2022, dossiernummer OMV.22.04.00134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94784</text:span><text:line-break/><text:date style:data-style-name="dag" text:fixed="true" text:date-value="2022-05-02"/><text:line-break/><text:date style:data-style-name="jaar" text:fixed="true" text:date-value="2022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94784</text:span><text:date style:data-style-name="nicedate" text:fixed="true" text:date-value="2022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94784</text:span><text:date style:data-style-name="nicedate" text:fixed="true" text:date-value="2022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Benedenrijweg 303</meta:user-defined>
    <meta:user-defined meta:name="DCTERMS.W3CDTF/DCTERMS.available">2022-05-02</meta:user-defined>
    <meta:user-defined meta:name="DCTERMS.W3CDTF/OVERHEIDop.jaargang">2022</meta:user-defined>
    <meta:user-defined meta:name="OVERHEIDop.publicationIssue">194784</meta:user-defined>
    <meta:user-defined meta:name="OVERHEIDop.GmbID/DC.identifier">gmb-2022-194784</meta:user-defined>
    <meta:user-defined meta:name="OVERHEIDop.versieInformatie"/>
  </office:meta>
</office:document-meta>
</file>