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ANDEREN VAN EEN KANTOORPAND IN EEN BEGELEID WONEN COMPLEX, VELUWELAAN 5 EN 7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kantoorpand en woning in een begeleid wonen complex op het perceel Veluwelaan 5 en 7 te Heerenveen  (indieningsdatum 24-02-2022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86534</text:span><text:line-break/><text:date style:data-style-name="dag" text:fixed="true" text:date-value="2022-04-26"/><text:line-break/><text:date style:data-style-name="jaar" text:fixed="true" text:date-value="2022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86534</text:span><text:date style:data-style-name="nicedate" text:fixed="true" text:date-value="2022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86534</text:span><text:date style:data-style-name="nicedate" text:fixed="true" text:date-value="2022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VERLENGING BESLISTERMIJN AANVRAAG OMGEVINGSVERGUNNING, VERANDEREN VAN EEN KANTOORPAND IN EEN BEGELEID WONEN COMPLEX, VELUWELAAN 5 EN 7 HEERENVEEN</meta:user-defined>
    <meta:user-defined meta:name="DCTERMS.W3CDTF/DCTERMS.available">2022-04-26</meta:user-defined>
    <meta:user-defined meta:name="DCTERMS.W3CDTF/OVERHEIDop.jaargang">2022</meta:user-defined>
    <meta:user-defined meta:name="OVERHEIDop.publicationIssue">186534</meta:user-defined>
    <meta:user-defined meta:name="OVERHEIDop.GmbID/DC.identifier">gmb-2022-186534</meta:user-defined>
    <meta:user-defined meta:name="OVERHEIDop.versieInformatie"/>
  </office:meta>
</office:document-meta>
</file>