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ANDEREN VAN EEN WONING (KAP) FEANSTERDYK 41 AKK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een woning (kap) op het perceel Feansterdyk 41 te Akkrum  (19-04-2022)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86236</text:span><text:line-break/><text:date style:data-style-name="dag" text:fixed="true" text:date-value="2022-04-26"/><text:line-break/><text:date style:data-style-name="jaar" text:fixed="true" text:date-value="2022-04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86236</text:span><text:date style:data-style-name="nicedate" text:fixed="true" text:date-value="2022-04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86236</text:span><text:date style:data-style-name="nicedate" text:fixed="true" text:date-value="2022-04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2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VERANDEREN VAN EEN WONING (KAP) FEANSTERDYK 41 AKKRUM</meta:user-defined>
    <meta:user-defined meta:name="DCTERMS.W3CDTF/DCTERMS.available">2022-04-26</meta:user-defined>
    <meta:user-defined meta:name="DCTERMS.W3CDTF/OVERHEIDop.jaargang">2022</meta:user-defined>
    <meta:user-defined meta:name="OVERHEIDop.publicationIssue">186236</meta:user-defined>
    <meta:user-defined meta:name="OVERHEIDop.GmbID/DC.identifier">gmb-2022-186236</meta:user-defined>
    <meta:user-defined meta:name="OVERHEIDop.versieInformatie"/>
  </office:meta>
</office:document-meta>
</file>