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exploiteren van horecalokaliteit “Kostelijk” aan Kerkstraat 60 te Goirl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xploitatie-/Alcoholwetvergunning</text:span>
          </text:p>
            <text:p text:style-name="common-al">Voor het exploiteren van horecalokaliteit “Kostelijk” op locatie Kerkstraat 60 te Goirle is de benodigde exploitatievergunning en Alcoholwetvergunning verleent. </text:p>
            <text:p text:style-name="common-al">
            <text:span text:style-name="nadrukcur">(verzonden 22 maart 2022)</text:span>
          </text:p>
            <text:p text:style-name="common-al">
            <text:span text:style-name="nadrukvet">Bent u het niet eens met een besluit?</text:span>
          </text:p>
            <text:p text:style-name="common-al">Belanghebbenden kunnen binnen zes weken na de dag van verzending van het besluit, schriftelijk een bezwaarschrift indienen, Postbus 17, 5050 AA Goirle. Als u bezwaar maakt, blijft het besluit doorgaans van kracht. Wilt u dit voorkomen? Dan kunt u bij de rechtbank Zeeland/ West Brabant een verzoek om voorlopige voorziening indienen. Meer informatie over het indienen van bezwaar en voorlopige voorzieningen vindt u op <text:a xlink:href="http://www.goirle.nl" xlink:type="simple">www.goirle.nl</text:a>. U kunt daar ook digitaal bezwaar maken. Voor informatie kunt u ook terecht bij de afdeling Veiligheid, Vergunningverlening en Handhaving, (013) 5310 610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irle</text:p>
            </table:table-cell>
            <table:table-cell office:value-type="string" table:style-name="header.C">
              <text:p text:style-name="headerright"><text:span text:style-name="nr">Nr. 185500</text:span><text:line-break/><text:date style:data-style-name="dag" text:fixed="true" text:date-value="2022-04-28"/><text:line-break/><text:date style:data-style-name="jaar" text:fixed="true" text:date-value="2022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85500</text:span><text:date style:data-style-name="nicedate" text:fixed="true" text:date-value="2022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85500</text:span><text:date style:data-style-name="nicedate" text:fixed="true" text:date-value="2022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4.2/xml/MC-DRP-BeschikkingAfhandeling-Web-ZM.xml</meta:user-defined>
    <meta:user-defined meta:name="OVERHEID.Gemeente/DC.creator">Goirle</meta:user-defined>
    <meta:user-defined meta:name="OVERHEID.Informatietype/DC.type">officiële publicatie</meta:user-defined>
    <meta:user-defined meta:name="OVERHEID.Gemeente/DCTERMS.publisher">Goirle</meta:user-defined>
    <meta:user-defined meta:name="OVERHEID.Gemeente/OVERHEID.authority">Goirle</meta:user-defined>
    <meta:user-defined meta:name="OVERHEID.TaxonomieBeleidsagendaDecentraal/OVERHEID.category">Openbare orde en veiligheid | Organisatie en beleid</meta:user-defined>
    <meta:user-defined meta:name="OVERHEIDop.Rubriek/DC.type">exploitatievergunning</meta:user-defined>
    <dc:language>nl</dc:language>
    <meta:user-defined meta:name="OVERHEIDop.locatietype/OVERHEIDop.gebiedsmarkering">Adres</meta:user-defined>
    <meta:user-defined meta:name="DC.title">Toestemming voor het exploiteren van horecalokaliteit “Kostelijk” aan Kerkstraat 60 te Goirle</meta:user-defined>
    <meta:user-defined meta:name="DCTERMS.W3CDTF/DCTERMS.available">2022-04-28</meta:user-defined>
    <meta:user-defined meta:name="DCTERMS.W3CDTF/OVERHEIDop.jaargang">2022</meta:user-defined>
    <meta:user-defined meta:name="OVERHEIDop.publicationIssue">185500</meta:user-defined>
    <meta:user-defined meta:name="OVERHEIDop.GmbID/DC.identifier">gmb-2022-185500</meta:user-defined>
    <meta:user-defined meta:name="OVERHEIDop.versieInformatie"/>
  </office:meta>
</office:document-meta>
</file>