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PRE PARTY DERBY SC HEERENVEEN - CAMBUUR, NIEUWSTRAAT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pre party derby SC Heerenveen – Cambuur op 1 mei 2022  op de locatie Nieuwstraat te Heerenveen (21-04-2022).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5487</text:span><text:line-break/><text:date style:data-style-name="dag" text:fixed="true" text:date-value="2022-04-25"/><text:line-break/><text:date style:data-style-name="jaar" text:fixed="true" text:date-value="2022-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5487</text:span><text:date style:data-style-name="nicedate" text:fixed="true" text:date-value="2022-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5487</text:span><text:date style:data-style-name="nicedate" text:fixed="true" text:date-value="2022-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ING EVENEMENTENVERGUNNING PRE PARTY DERBY SC HEERENVEEN - CAMBUUR, NIEUWSTRAAT HEERENVEEN</meta:user-defined>
    <meta:user-defined meta:name="DCTERMS.W3CDTF/DCTERMS.available">2022-04-25</meta:user-defined>
    <meta:user-defined meta:name="DCTERMS.W3CDTF/OVERHEIDop.jaargang">2022</meta:user-defined>
    <meta:user-defined meta:name="OVERHEIDop.publicationIssue">185487</meta:user-defined>
    <meta:user-defined meta:name="OVERHEIDop.GmbID/DC.identifier">gmb-2022-185487</meta:user-defined>
    <meta:user-defined meta:name="OVERHEIDop.versieInformatie"/>
  </office:meta>
</office:document-meta>
</file>