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ROTEN EN VERANDEREN VAN EEN WONING MET EEN SCHUURGEDEELTE, DE DOLTEN 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met een schuurgedeelte op het perceel De Dolten 5 te Heerenveen  (11-01-2022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353</text:span><text:line-break/><text:date style:data-style-name="dag" text:fixed="true" text:date-value="2022-01-17"/><text:line-break/><text:date style:data-style-name="jaar" text:fixed="true" text:date-value="2022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353</text:span><text:date style:data-style-name="nicedate" text:fixed="true" text:date-value="2022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353</text:span><text:date style:data-style-name="nicedate" text:fixed="true" text:date-value="2022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VERGROTEN EN VERANDEREN VAN EEN WONING MET EEN SCHUURGEDEELTE, DE DOLTEN 5 HEERENVEEN</meta:user-defined>
    <meta:user-defined meta:name="DCTERMS.W3CDTF/DCTERMS.available">2022-01-17</meta:user-defined>
    <meta:user-defined meta:name="DCTERMS.W3CDTF/OVERHEIDop.jaargang">2022</meta:user-defined>
    <meta:user-defined meta:name="OVERHEIDop.publicationIssue">18353</meta:user-defined>
    <meta:user-defined meta:name="OVERHEIDop.GmbID/DC.identifier">gmb-2022-18353</meta:user-defined>
    <meta:user-defined meta:name="OVERHEIDop.versieInformatie"/>
  </office:meta>
</office:document-meta>
</file>