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ggrousterwei 57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osternijkerk Langgrousterwei 57, het plaatsen van een kleine windmolen (aanvraag is ontvangen op 13 april 2022). </text:p>
            <text:p text:style-name="common-al"> 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149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14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14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090</meta:user-defined>
    <dc:language>nl</dc:language>
    <meta:user-defined meta:name="OVERHEIDop.locatietype/OVERHEIDop.gebiedsmarkering">Adres</meta:user-defined>
    <meta:user-defined meta:name="DC.title">Langgrousterwei 57 te Oosternijkerk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2149</meta:user-defined>
    <meta:user-defined meta:name="OVERHEIDop.GmbID/DC.identifier">gmb-2022-182149</meta:user-defined>
    <meta:user-defined meta:name="OVERHEIDop.versieInformatie"/>
  </office:meta>
</office:document-meta>
</file>