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2 BEDRIJFSLOODSEN EN HET KAPPEN VAN 7 BOMEN, WETTERWILLE 15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2 bedrijfsloodsen en het kappen van 7 bomen op het perceel Wetterwille 15 te Heerenveen (15-04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0354</text:span><text:line-break/><text:date style:data-style-name="dag" text:fixed="true" text:date-value="2022-04-21"/><text:line-break/><text:date style:data-style-name="jaar" text:fixed="true" text:date-value="2022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0354</text:span><text:date style:data-style-name="nicedate" text:fixed="true" text:date-value="2022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80354</text:span><text:date style:data-style-name="nicedate" text:fixed="true" text:date-value="2022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BOUWEN VAN 2 BEDRIJFSLOODSEN EN HET KAPPEN VAN 7 BOMEN, WETTERWILLE 15 HEERENVEEN</meta:user-defined>
    <meta:user-defined meta:name="DCTERMS.W3CDTF/DCTERMS.available">2022-04-21</meta:user-defined>
    <meta:user-defined meta:name="DCTERMS.W3CDTF/OVERHEIDop.jaargang">2022</meta:user-defined>
    <meta:user-defined meta:name="OVERHEIDop.publicationIssue">180354</meta:user-defined>
    <meta:user-defined meta:name="OVERHEIDop.GmbID/DC.identifier">gmb-2022-180354</meta:user-defined>
    <meta:user-defined meta:name="OVERHEIDop.versieInformatie"/>
  </office:meta>
</office:document-meta>
</file>