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ondweg-West 29 1, 29 2, 29 3, 29 4, 29 5, 29 6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Rondweg-West 29 1, 29 2, 29 3, 29 4, 29 5, 29 6, het realiseren van een kantoorverzamelgebouw (besluit is verzonden op 19 april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78274</text:span><text:line-break/><text:date style:data-style-name="dag" text:fixed="true" text:date-value="2022-04-26"/><text:line-break/><text:date style:data-style-name="jaar" text:fixed="true" text:date-value="2022-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78274</text:span><text:date style:data-style-name="nicedate" text:fixed="true" text:date-value="2022-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78274</text:span><text:date style:data-style-name="nicedate" text:fixed="true" text:date-value="2022-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2/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20425</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Lijn</meta:user-defined>
    <meta:user-defined meta:name="DC.title">Verleende omgevingsvergunning Rondweg-West 29 1, 29 2, 29 3, 29 4, 29 5, 29 6 te Dokkum</meta:user-defined>
    <meta:user-defined meta:name="DCTERMS.W3CDTF/DCTERMS.available">2022-04-26</meta:user-defined>
    <meta:user-defined meta:name="DCTERMS.W3CDTF/OVERHEIDop.jaargang">2022</meta:user-defined>
    <meta:user-defined meta:name="OVERHEIDop.publicationIssue">178274</meta:user-defined>
    <meta:user-defined meta:name="OVERHEIDop.GmbID/DC.identifier">gmb-2022-178274</meta:user-defined>
    <meta:user-defined meta:name="OVERHEIDop.versieInformatie"/>
  </office:meta>
</office:document-meta>
</file>