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terstraat 11 A, 11 B, 11 C en 11 D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Boterstraat 11 A, 11 B, 11 C en 11 D, het realiseren van nieuwe huisaansluitingen gas voor 4 appartementen en 1 wateraansluiting (aanvraag is ontvangen op 7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5515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515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515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01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 Boterstraat 11 A, 11 B, 11 C en 11 D Dokkum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5515</meta:user-defined>
    <meta:user-defined meta:name="OVERHEIDop.GmbID/DC.identifier">gmb-2022-175515</meta:user-defined>
    <meta:user-defined meta:name="OVERHEIDop.versieInformatie"/>
  </office:meta>
</office:document-meta>
</file>