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2 UNITS (TEN BEHOEVE VAN LOGIES, STRIJDIG GEBRUIK), DS VEENWEG 16 DE KNI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2 units (ten behoeve van logies, strijdig gebruik) op het perceel Ds Veenweg 16 te De Knipe  (13-04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72777</text:span><text:line-break/><text:date style:data-style-name="dag" text:fixed="true" text:date-value="2022-04-15"/><text:line-break/><text:date style:data-style-name="jaar" text:fixed="true" text:date-value="2022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2777</text:span><text:date style:data-style-name="nicedate" text:fixed="true" text:date-value="2022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2777</text:span><text:date style:data-style-name="nicedate" text:fixed="true" text:date-value="2022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PLAATSEN VAN 2 UNITS (TEN BEHOEVE VAN LOGIES, STRIJDIG GEBRUIK), DS VEENWEG 16 DE KNIPE</meta:user-defined>
    <meta:user-defined meta:name="DCTERMS.W3CDTF/DCTERMS.available">2022-04-15</meta:user-defined>
    <meta:user-defined meta:name="DCTERMS.W3CDTF/OVERHEIDop.jaargang">2022</meta:user-defined>
    <meta:user-defined meta:name="OVERHEIDop.publicationIssue">172777</meta:user-defined>
    <meta:user-defined meta:name="OVERHEIDop.GmbID/DC.identifier">gmb-2022-172777</meta:user-defined>
    <meta:user-defined meta:name="OVERHEIDop.versieInformatie"/>
  </office:meta>
</office:document-meta>
</file>