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Hantumerwei 65 te Aa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20 april 2022 tot en met 1 juni 2022, het ontwerpbestemmingsplan ‘Hantumerwei 65 te Aalsum’, voor zienswijzen ter inzage ligt.</text:p>
            <text:p text:style-name="common-al">Het plan voorziet in de juridisch planologische regeling om ter plaatse van een agrarische bedrijfslocatie twee reguliere woningen te realiseren. Dit gebeurt op basis van de ruimte-voor-ruimte regeling. </text:p>
            <text:p text:style-name="common-al"/>
            <text:p text:style-name="common-al">
            <text:span text:style-name="nadrukvet">Het ontwerp-bestemmingsplan inzien</text:span>
          </text:p>
            <text:p text:style-name="common-al">Vanwege het coronavirus is fysieke inzage op het gemeentehuis niet mogelijk. U kunt het bestemmingsplan bekijken op <text:a xlink:href="https://www.ruimtelijkeplannen.nl" xlink:type="simple">https://www.ruimtelijkeplannen.nl</text:a>  code: NL.IMRO.1970.BP80655-0001. Als digitale inzage geen optie is, kunt u contact opnemen met het team Romte. Dan ontvangt u via e-mail of per post een kopie van het plan. U kunt team Romte bereiken via telefoonnummer (0519) 29 88 88.</text:p>
            <text:p text:style-name="common-al">
            <text:span text:style-name="nadrukvet"/>
          </text:p>
            <text:p text:style-name="common-al">
            <text:span text:style-name="nadrukvet">Wilt u reageren?</text:span>
          </text:p>
            <text:p text:style-name="common-al">Gedurende de periode van ter inzage legging kunt u een zienswijze zenden aan gemeente Noardeast-Fryslân t.a.v. het college van burgemeester en wethouders, Postbus 13, 9290 AA KOLLUM. In de zienswijze dient u het zaaknummer te vermelden<text:span text:style-name="nadrukvet">: Z</text:span>315404-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2274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274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2274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80655-00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bestemmingsplan Hantumerwei 65 te Aalsum</meta:user-defined>
    <meta:user-defined meta:name="OVERHEIDop.datumEindeReactietermijn">2022-06-01</meta:user-defined>
    <meta:user-defined meta:name="OVERHEIDop.terinzageleggingBG">https://www.ruimtelijkeplannen.nl/viewer/view?planidn=NL.IMRO.1970.BP80655-0001</meta:user-defined>
    <meta:user-defined meta:name="DCTERMS.W3CDTF/DCTERMS.available">2022-04-20</meta:user-defined>
    <meta:user-defined meta:name="DCTERMS.W3CDTF/OVERHEIDop.jaargang">2022</meta:user-defined>
    <meta:user-defined meta:name="OVERHEIDop.publicationIssue">172274</meta:user-defined>
    <meta:user-defined meta:name="OVERHEIDop.GmbID/DC.identifier">gmb-2022-172274</meta:user-defined>
    <meta:user-defined meta:name="OVERHEIDop.versieInformatie"/>
  </office:meta>
</office:document-meta>
</file>