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(kappen) Droogbloem 25 - OMV.22.04.00166 - Droogbloem, G.B. Shawplaats, Einsteinplaats, Balsemkrui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Nabij Droogbloem 25, 3068AW, kappen van vier aangetaste bomen volgens de jaarlijkse boomveiligheidscontrole. Specifieke locaties: Droogbloem, G.B. Shawplaats, Einsteinplaats, Balsemkruid. Het aanvraagformulier en situatietekening(en) zijn als bijlage toegevoegd aan de publicatie (aanvraagdatum 12-04-2022, dossiernummer OMV.22.04.00166).</text:p>
            <text:p text:style-name="common-al">Informatie aangevraagde vergunningen.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171229</text:span><text:line-break/><text:date style:data-style-name="dag" text:fixed="true" text:date-value="2022-04-15"/><text:line-break/><text:date style:data-style-name="jaar" text:fixed="true" text:date-value="2022-04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71229</text:span><text:date style:data-style-name="nicedate" text:fixed="true" text:date-value="2022-04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71229</text:span><text:date style:data-style-name="nicedate" text:fixed="true" text:date-value="2022-04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2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Aangevraagde omgevingsvergunning (kappen) Droogbloem 25 - OMV.22.04.00166 - Droogbloem, G.B. Shawplaats, Einsteinplaats, Balsemkruid</meta:user-defined>
    <meta:user-defined meta:name="DCTERMS.W3CDTF/DCTERMS.available">2022-04-15</meta:user-defined>
    <meta:user-defined meta:name="DCTERMS.W3CDTF/OVERHEIDop.jaargang">2022</meta:user-defined>
    <meta:user-defined meta:name="OVERHEIDop.externeBijlage">Droogbloem 25 - OMV.22.04.00166|exb-2022-22012</meta:user-defined>
    <meta:user-defined meta:name="OVERHEIDop.externeBijlage">Droogbloem 25 - OMV.22.04.00166 - tekeningen|exb-2022-22013</meta:user-defined>
    <meta:user-defined meta:name="OVERHEIDop.publicationIssue">171229</meta:user-defined>
    <meta:user-defined meta:name="OVERHEIDop.GmbID/DC.identifier">gmb-2022-171229</meta:user-defined>
    <meta:user-defined meta:name="OVERHEIDop.versieInformatie"/>
  </office:meta>
</office:document-meta>
</file>