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Bekendmaking van het voornemen tot het voorbereiden van ruimtelijke plannen</text:p>
      <text:section text:name="zakelijke-mededeling_id1-3-2" text:style-name="zakelijke-mededeling">
        <text:section text:name="zakelijke-mededeling-tekst_id1-3-2-1" text:style-name="zakelijke-mededeling-tekst">
          <text:section text:name="tekst_id1-3-2-1-1" text:style-name="tekst">
            <text:p text:style-name="common-al">Artikel 1.3.1 van het Besluit ruimtelijke ordening (Bro) verplicht burgemeester en wethouders om een aankondiging te doen indien het voornemen bestaat om ruimtelijke plannen voor te bereiden. Het voornemen tot het voorbereiden van plannen betreft:</text:p>
            <text:list text:style-name="id1-3-2-1-1-2">
              <text:list-item text:style-override="id1-3-2-1-1-2-1">
                <text:number>1.</text:number>
                <text:p text:style-name="al">HaVeP-terrein, 1e herziening (Stellenboschlaan)</text:p>
              </text:list-item>
              <text:list-item text:style-override="id1-3-2-1-1-2-2">
                <text:number>2.</text:number>
                <text:p text:style-name="al">Natuurontwikkeling Drasse Driehoek</text:p>
              </text:list-item>
              <text:list-item text:style-override="id1-3-2-1-1-2-3">
                <text:number>3.</text:number>
                <text:p text:style-name="al">Oude Stad Zuidwest 2016, 7e herziening (Korvelseweg 199)</text:p>
              </text:list-item>
              <text:list-item text:style-override="id1-3-2-1-1-2-4">
                <text:number>4.</text:number>
                <text:p text:style-name="al">Piushavengebied 2009. 13e wijziging (Hoogvensestraat 2a)</text:p>
              </text:list-item>
              <text:list-item text:style-override="id1-3-2-1-1-2-5">
                <text:number>5.</text:number>
                <text:p text:style-name="al">Spoorzone West 2012, 2e herziening (woontoren)</text:p>
              </text:list-item>
              <text:list-item text:style-override="id1-3-2-1-1-2-6">
                <text:number>6.</text:number>
                <text:p text:style-name="al">Theresia-Loven-Besterd 2016,11e herziening (Stedekestraat 48)</text:p>
              </text:list-item>
              <text:list-item text:style-override="id1-3-2-1-1-2-7">
                <text:number>7.</text:number>
                <text:p text:style-name="al">Zand 2008, 8e herziening (Dr. Ahausstraat 660)</text:p>
                <text:p text:style-name="al"/>
              </text:list-item>
            </text:list>
            <text:p text:style-name="common-al">Dit overzicht is een aanvulling op de in de eerdere bekendmakingen opgenomen lijsten van structuurvisies, plannen en projectbesluiten. Er wordt/is toepassing gegeven aan de Richtlijn omgevingsdialoog van de gemeente Tilburg, wanneer de voorbereiding van deze plannen of besluiten meer gestalte heeft gekregen. In die handreiking wordt geregeld hoe inwoners van de gemeente Tilburg bij de voorbereidingen van ruimtelijke ontwikkelingen worden betrokken. Deze plannen worden in dat stadium ook aan de wettelijke overleginstanties voorgelegd op grond van artikel 3.1.1 van het Bro. Deze plannen worden daarna als ontwerp ter visie gelegd. Dat zal in de loop van dit of volgend jaar zijn. Er kunnen zienswijzen tegen de ontwerpplannen worden ingediend. De publicatie van de tervisielegging vindt plaats in het Gemeenteblad. Daarnaast kunt u de ontwerpplannen downloaden van internet via <text:a xlink:href="http://www.tilburg.nl/ruimtelijkeplannen" xlink:type="simple">www.tilburg.nl/ruimtelijkeplannen</text:a>. Voor nadere informatie kunt u contact opnemen met de afdeling Ruimte, telefonisch bereikbaar onder nummer 14013 en per e-mail via <text:a xlink:href="mailto:ruimte@tilburg.nl" xlink:type="simple">ruimte@tilburg.nl</text:a>.</text:p>
            <text:p text:style-name="common-al"/>
            <text:p text:style-name="common-al">Tilburg, 15 april 2022</text:p>
            <text:p text:style-name="common-al">Het college,</text:p>
            <text:p text:style-name="common-al">mr. A. van Berckel, MBA drs. Th.L.N. Weterings</text:p>
            <text:p text:style-name="last-al">gemeentesecretaris 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169101</text:span><text:line-break/><text:date style:data-style-name="dag" text:fixed="true" text:date-value="2022-04-15"/><text:line-break/><text:date style:data-style-name="jaar" text:fixed="true" text:date-value="2022-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69101</text:span><text:date style:data-style-name="nicedate" text:fixed="true" text:date-value="2022-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69101</text:span><text:date style:data-style-name="nicedate" text:fixed="true" text:date-value="2022-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Overig-Web-ZM/4.2/xml/MC-DRP-PlanOverig-Web-ZM.xml</meta:user-defined>
    <meta:user-defined meta:name="OVERHEID.Gemeente/DC.creator">Tilburg</meta:user-defined>
    <meta:user-defined meta:name="OVERHEID.Informatietype/DC.type">officiële publicatie</meta:user-defined>
    <meta:user-defined meta:name="OVERHEIDop.Rubriek/DC.type">ander besluit van algemene strekking</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DC.source">artikel 1.3.1 van het Besluit ruimtelijke ordening]|[1.0:c:BWBR0023798&amp;artikel=1.3.1&amp;g=2021-07-01</meta:user-defined>
    <dc:language>nl</dc:language>
    <meta:user-defined meta:name="OVERHEIDop.locatietype/OVERHEIDop.gebiedsmarkering">Gemeente</meta:user-defined>
    <meta:user-defined meta:name="DC.title">Bekendmaking van het voornemen tot het voorbereiden van ruimtelijke plannen</meta:user-defined>
    <meta:user-defined meta:name="DCTERMS.W3CDTF/DCTERMS.available">2022-04-15</meta:user-defined>
    <meta:user-defined meta:name="DCTERMS.W3CDTF/OVERHEIDop.jaargang">2022</meta:user-defined>
    <meta:user-defined meta:name="OVERHEIDop.publicationIssue">169101</meta:user-defined>
    <meta:user-defined meta:name="OVERHEIDop.GmbID/DC.identifier">gmb-2022-169101</meta:user-defined>
    <meta:user-defined meta:name="OVERHEIDop.versieInformatie"/>
  </office:meta>
</office:document-meta>
</file>