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ûnewei 1C en 1E Oosternijk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osternijkerk Mûnewei 1C en 1E, het realiseren van twee voetgangersbruggetjes ten behoeve van de toegang tot twee woningen (besluit is verzonden op 12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8465</text:span><text:line-break/><text:date style:data-style-name="dag" text:fixed="true" text:date-value="2022-04-20"/><text:line-break/><text:date style:data-style-name="jaar" text:fixed="true" text:date-value="2022-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8465</text:span><text:date style:data-style-name="nicedate" text:fixed="true" text:date-value="2022-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8465</text:span><text:date style:data-style-name="nicedate" text:fixed="true" text:date-value="2022-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83</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 Mûnewei 1C en 1E Oosternijkerk</meta:user-defined>
    <meta:user-defined meta:name="DCTERMS.W3CDTF/DCTERMS.available">2022-04-20</meta:user-defined>
    <meta:user-defined meta:name="DCTERMS.W3CDTF/OVERHEIDop.jaargang">2022</meta:user-defined>
    <meta:user-defined meta:name="OVERHEIDop.publicationIssue">168465</meta:user-defined>
    <meta:user-defined meta:name="OVERHEIDop.GmbID/DC.identifier">gmb-2022-168465</meta:user-defined>
    <meta:user-defined meta:name="OVERHEIDop.versieInformatie"/>
  </office:meta>
</office:document-meta>
</file>