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DS KINGWEG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Ds Kingweg 3 Heerenvee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7545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7545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7545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DS KINGWEG 3 HEERENVEEN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7545</meta:user-defined>
    <meta:user-defined meta:name="OVERHEIDop.GmbID/DC.identifier">gmb-2022-167545</meta:user-defined>
    <meta:user-defined meta:name="OVERHEIDop.versieInformatie"/>
  </office:meta>
</office:document-meta>
</file>