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EUZEDEI, KANADEESKESTRJITTE, CALAMALEANE, BOARNSTERDYK, HEECHEIN EN BUORREN IN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Reuzedei op 28 mei 2022 op de locaties Kanadeeskestrjitte, Calamaleane, Boarnsterdyk, Heechein en Buorren te Akkrum. </text:p>
            <text:p text:style-name="tussenkopcur">Ter inzage</text:p>
            <text:p text:style-name="common-al">De aanvraag alsmede de daarbij behorende stukken liggen van 5 april 2022 tot en met 18 april 2022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8299</text:span><text:line-break/><text:date style:data-style-name="dag" text:fixed="true" text:date-value="2022-04-08"/><text:line-break/><text:date style:data-style-name="jaar" text:fixed="true" text:date-value="2022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8299</text:span><text:date style:data-style-name="nicedate" text:fixed="true" text:date-value="2022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8299</text:span><text:date style:data-style-name="nicedate" text:fixed="true" text:date-value="2022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AANVRAAG EVENEMENTENVERGUNNING REUZEDEI, KANADEESKESTRJITTE, CALAMALEANE, BOARNSTERDYK, HEECHEIN EN BUORREN IN AKKRUM</meta:user-defined>
    <meta:user-defined meta:name="DCTERMS.W3CDTF/DCTERMS.available">2022-04-08</meta:user-defined>
    <meta:user-defined meta:name="DCTERMS.W3CDTF/OVERHEIDop.jaargang">2022</meta:user-defined>
    <meta:user-defined meta:name="OVERHEIDop.publicationIssue">158299</meta:user-defined>
    <meta:user-defined meta:name="OVERHEIDop.GmbID/DC.identifier">gmb-2022-158299</meta:user-defined>
    <meta:user-defined meta:name="OVERHEIDop.versieInformatie"/>
  </office:meta>
</office:document-meta>
</file>