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nterieure overeenkomst voor grondexploitatie M.A. Reinaldaweg 73 in Linschoten</text:p>
      <text:section text:name="regeling_id1-3-2" text:style-name="regeling">
        <text:section text:name="aanhef_id1-3-2-1" text:style-name="aanhef">
          <text:section text:name="preambule_id1-3-2-1-1" text:style-name="preambule">
            <text:p text:style-name="al">De gemeente Montfoort heeft een anterieure overeenkomst ingevolge art. 6.24 lid 1 Wet ruimtelijke ordening gesloten voor het perceel kadastraal bekend als gemeente Linschoten, sectie B, nummer 2729; gelegen aan de M.A. Reinaldaweg 73 in Linschoten. </text:p>
            <text:p text:style-name="al">De anterieure overeenkomst is gesloten met de exploitant van M.A. Reinaldaweg 73 in Linschoten die voor eigen rekening en risico deze locatie in exploitatie wenst te brengen voor het veranderen van de agrarische bestemming in de bestemming ‘Wonen’ met de mogelijkheid om binnen deze bestemming de bestaande bijgebouwen te slopen en één nieuw bijgebouw te realiseren. </text:p>
            <text:p text:style-name="al">Een zakelijke beschrijving van de anterieure overeenkomst ligt per 13 april 2022 voor een periode van vier weken ter inzage bij de publieksbalie van het stadskantoor, Kasteelplein 5 te Montfoort. </text:p>
            <text:p text:style-name="al">Tegen de gesloten anterieure overeenkomst en de zakelijke beschrijving van de inhoud daarvan kunnen geen zienswijzen of bezwaren worden ingediend.</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158003</text:span><text:line-break/><text:date style:data-style-name="dag" text:fixed="true" text:date-value="2022-04-12"/><text:line-break/><text:date style:data-style-name="jaar" text:fixed="true" text:date-value="2022-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58003</text:span><text:date style:data-style-name="nicedate" text:fixed="true" text:date-value="2022-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58003</text:span><text:date style:data-style-name="nicedate" text:fixed="true" text:date-value="2022-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2/xml/MC-DRP-OverigeInformatie-Web-CB.xml</meta:user-defined>
    <meta:user-defined meta:name="OVERHEID.Gemeente/DC.creator">Montfoort</meta:user-defined>
    <meta:user-defined meta:name="OVERHEID.Informatietype/DC.type">officiële publicatie</meta:user-defined>
    <meta:user-defined meta:name="OVERHEIDop.Rubriek/DC.type">overige overheidsinformatie</meta:user-defined>
    <meta:user-defined meta:name="OVERHEID.Gemeente/OVERHEID.authority">Montfoort</meta:user-defined>
    <meta:user-defined meta:name="OVERHEID.Gemeente/DCTERMS.publisher">Montfoort</meta:user-defined>
    <meta:user-defined meta:name="OVERHEID.TaxonomieBeleidsagendaDecentraal/OVERHEID.category">Ruimte en infrastructuur | Organisatie en beleid</meta:user-defined>
    <meta:user-defined meta:name="OVERHEIDop.referentienummer">888170</meta:user-defined>
    <meta:user-defined meta:name="DCTERMS.abstract">Publicatie anterieure overeenkomst</meta:user-defined>
    <dc:language>nl</dc:language>
    <meta:user-defined meta:name="OVERHEIDop.locatietype/OVERHEIDop.gebiedsmarkering">Adres</meta:user-defined>
    <meta:user-defined meta:name="DC.title">Anterieure overeenkomst voor grondexploitatie M.A. Reinaldaweg 73 in Linschoten</meta:user-defined>
    <meta:user-defined meta:name="DCTERMS.W3CDTF/DCTERMS.available">2022-04-12</meta:user-defined>
    <meta:user-defined meta:name="DCTERMS.W3CDTF/OVERHEIDop.jaargang">2022</meta:user-defined>
    <meta:user-defined meta:name="OVERHEIDop.publicationIssue">158003</meta:user-defined>
    <meta:user-defined meta:name="OVERHEIDop.GmbID/DC.identifier">gmb-2022-158003</meta:user-defined>
    <meta:user-defined meta:name="OVERHEIDop.versieInformatie"/>
  </office:meta>
</office:document-meta>
</file>