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pzoomerstraat 19A01</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de volgende omgevingsvergunning heeft verleend (art. 2.1 en 2.2. Wet algemene bepalingen omgevingsrecht). </text:p>
            <text:p text:style-name="common-al">Opzoomerstraat 19 A01, 3023SE , het verbouwen van een bestaand bedrijfspand naar twee woningen met een </text:p>
            <text:p text:style-name="common-al">gebruiksoppervlakte van 46,3 en 46,8 m2. (datum besluit 31-04-2022, dossiernummmer OMV.21.12.00027 )</text:p>
            <text:p text:style-name="common-al">Bezwaar bij reguliere omgevingsvergunningen.</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 De bezwaartermijn van 6 weken gaat lopen na verzending van het besluit aan aanvrager/vergunninghouder</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57498</text:span><text:line-break/><text:date style:data-style-name="dag" text:fixed="true" text:date-value="2022-04-07"/><text:line-break/><text:date style:data-style-name="jaar" text:fixed="true" text:date-value="2022-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57498</text:span><text:date style:data-style-name="nicedate" text:fixed="true" text:date-value="2022-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57498</text:span><text:date style:data-style-name="nicedate" text:fixed="true" text:date-value="2022-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2/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Opzoomerstraat 19A01</meta:user-defined>
    <meta:user-defined meta:name="DCTERMS.W3CDTF/DCTERMS.available">2022-04-07</meta:user-defined>
    <meta:user-defined meta:name="DCTERMS.W3CDTF/OVERHEIDop.jaargang">2022</meta:user-defined>
    <meta:user-defined meta:name="OVERHEIDop.publicationIssue">157498</meta:user-defined>
    <meta:user-defined meta:name="OVERHEIDop.GmbID/DC.identifier">gmb-2022-157498</meta:user-defined>
    <meta:user-defined meta:name="OVERHEIDop.versieInformatie"/>
  </office:meta>
</office:document-meta>
</file>