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1-3">
      <text:list-level-style-bullet text:bullet-char="•" text:level="1">
        <style:list-level-properties text:min-label-width="10mm"/>
      </text:list-level-style-bullet>
    </text:list-style>
    <text:list-style style:name="id1-3-2-1-1-15-1-3-1">
      <text:list-level-style-bullet text:bullet-char="•" text:level="1">
        <style:list-level-properties text:min-label-width="10mm"/>
      </text:list-level-style-bullet>
    </text:list-style>
    <text:list-style style:name="id1-3-2-1-1-15-1-3-2">
      <text:list-level-style-bullet text:bullet-char="•" text:level="1">
        <style:list-level-properties text:min-label-width="10mm"/>
      </text:list-level-style-bullet>
    </text:list-style>
    <text:list-style style:name="id1-3-2-1-1-15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tijdelijke terrasuitbreiding, individuele uitbreiding restaurant De Zakkendrager, Zakkendragerssteeg 26 Utrecht,  HZ_VTTU-21-458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kkendragerssteeg 26 Utrecht</text:p>
            <text:p text:style-name="common-al">HZ_VTTU-21-45874</text:p>
            <text:p text:style-name="common-al">Toelichting: individuele uitbreiding restaurant De Zakkendrager</text:p>
            <text:p text:style-name="common-al">Datum besluit: 11 januari 2022</text:p>
            <text:p text:style-name="common-al">Startdatum bezwaartermijn: 12 januari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E-mail naar horecaloket@utrecht.nlde volgende gegevens:</text:p>
                <text:list text:style-name="id1-3-2-1-1-15-1-3">
                  <text:list-item text:style-override="id1-3-2-1-1-15-1-3-1">
                    <text:number>•</text:number>
                    <text:p text:style-name="al">het kenmerk van deze aanvraag,</text:p>
                  </text:list-item>
                  <text:list-item text:style-override="id1-3-2-1-1-15-1-3-2">
                    <text:number>•</text:number>
                    <text:p text:style-name="al">uw naam, adres en telefoonnummer,</text:p>
                  </text:list-item>
                  <text:list-item text:style-override="id1-3-2-1-1-15-1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549</text:span><text:line-break/><text:date style:data-style-name="dag" text:fixed="true" text:date-value="2022-01-13"/><text:line-break/><text:date style:data-style-name="jaar" text:fixed="true" text:date-value="2022-0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549</text:span><text:date style:data-style-name="nicedate" text:fixed="true" text:date-value="2022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549</text:span><text:date style:data-style-name="nicedate" text:fixed="true" text:date-value="2022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2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vergunning tijdelijke terrasuitbreiding, individuele uitbreiding restaurant De Zakkendrager, Zakkendragerssteeg 26 Utrecht,  HZ_VTTU-21-45874</meta:user-defined>
    <meta:user-defined meta:name="DCTERMS.W3CDTF/DCTERMS.available">2022-01-13</meta:user-defined>
    <meta:user-defined meta:name="DCTERMS.W3CDTF/OVERHEIDop.jaargang">2022</meta:user-defined>
    <meta:user-defined meta:name="OVERHEIDop.externeBijlage">publ_Aanvraag_zakkendragerssteeg 26|exb-2022-2191</meta:user-defined>
    <meta:user-defined meta:name="OVERHEIDop.externeBijlage">publ_Besluit_Zakkendragerssteeg 26|exb-2022-2192</meta:user-defined>
    <meta:user-defined meta:name="OVERHEIDop.publicationIssue">15549</meta:user-defined>
    <meta:user-defined meta:name="OVERHEIDop.GmbID/DC.identifier">gmb-2022-15549</meta:user-defined>
    <meta:user-defined meta:name="OVERHEIDop.versieInformatie"/>
  </office:meta>
</office:document-meta>
</file>