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BERGING (VERVANGING) KLYNLÂN 8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berging (vervanging) op het perceel Klynlân 8 te Heerenveen  (30-03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4636</text:span><text:line-break/><text:date style:data-style-name="dag" text:fixed="true" text:date-value="2022-04-06"/><text:line-break/><text:date style:data-style-name="jaar" text:fixed="true" text:date-value="2022-04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4636</text:span><text:date style:data-style-name="nicedate" text:fixed="true" text:date-value="2022-04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4636</text:span><text:date style:data-style-name="nicedate" text:fixed="true" text:date-value="2022-04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PLAATSEN VAN EEN BERGING (VERVANGING) KLYNLÂN 8 HEERENVEEN</meta:user-defined>
    <meta:user-defined meta:name="DCTERMS.W3CDTF/DCTERMS.available">2022-04-06</meta:user-defined>
    <meta:user-defined meta:name="DCTERMS.W3CDTF/OVERHEIDop.jaargang">2022</meta:user-defined>
    <meta:user-defined meta:name="OVERHEIDop.publicationIssue">154636</meta:user-defined>
    <meta:user-defined meta:name="OVERHEIDop.GmbID/DC.identifier">gmb-2022-154636</meta:user-defined>
    <meta:user-defined meta:name="OVERHEIDop.versieInformatie"/>
  </office:meta>
</office:document-meta>
</file>