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EN EEN BIJGEBOUW, KERKELAAN 2 A KATL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en een bijgebouw  op het perceel Kerkelaan 2 A te Katlijk  </text:p>
            <text:p text:style-name="common-al">(04 april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4573</text:span><text:line-break/><text:date style:data-style-name="dag" text:fixed="true" text:date-value="2022-04-06"/><text:line-break/><text:date style:data-style-name="jaar" text:fixed="true" text:date-value="2022-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4573</text:span><text:date style:data-style-name="nicedate" text:fixed="true" text:date-value="2022-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4573</text:span><text:date style:data-style-name="nicedate" text:fixed="true" text:date-value="2022-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EN EEN BIJGEBOUW, KERKELAAN 2 A KATLIJK</meta:user-defined>
    <meta:user-defined meta:name="DCTERMS.W3CDTF/DCTERMS.available">2022-04-06</meta:user-defined>
    <meta:user-defined meta:name="DCTERMS.W3CDTF/OVERHEIDop.jaargang">2022</meta:user-defined>
    <meta:user-defined meta:name="OVERHEIDop.publicationIssue">154573</meta:user-defined>
    <meta:user-defined meta:name="OVERHEIDop.GmbID/DC.identifier">gmb-2022-154573</meta:user-defined>
    <meta:user-defined meta:name="OVERHEIDop.versieInformatie"/>
  </office:meta>
</office:document-meta>
</file>