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STIGEN VAN EEN BED EN BREAKFAST IN EEN WONING, TIJNJEWEG 31 GERSLOO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estigen van een bed en breakfast in een woning op het perceel Tijnjeweg 31 te Gersloot  (indieningsdatum 14-02-2022)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4511</text:span><text:line-break/><text:date style:data-style-name="dag" text:fixed="true" text:date-value="2022-04-06"/><text:line-break/><text:date style:data-style-name="jaar" text:fixed="true" text:date-value="2022-04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4511</text:span><text:date style:data-style-name="nicedate" text:fixed="true" text:date-value="2022-04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4511</text:span><text:date style:data-style-name="nicedate" text:fixed="true" text:date-value="2022-04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STIGEN VAN EEN BED EN BREAKFAST IN EEN WONING, TIJNJEWEG 31 GERSLOOT.</meta:user-defined>
    <meta:user-defined meta:name="DCTERMS.W3CDTF/DCTERMS.available">2022-04-06</meta:user-defined>
    <meta:user-defined meta:name="DCTERMS.W3CDTF/OVERHEIDop.jaargang">2022</meta:user-defined>
    <meta:user-defined meta:name="OVERHEIDop.publicationIssue">154511</meta:user-defined>
    <meta:user-defined meta:name="OVERHEIDop.GmbID/DC.identifier">gmb-2022-154511</meta:user-defined>
    <meta:user-defined meta:name="OVERHEIDop.versieInformatie"/>
  </office:meta>
</office:document-meta>
</file>