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VAN EEN WONING (DAKOPBOUW, WIJZIGING OP EEN VERLEENDE VERGUNNING), ANNE VONDELINGLAAN 45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van een woning (dakopbouw, wijziging op een verleende vergunning) op het perceel Anne Vondelinglaan 45 te Heerenveen (28-03-2022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50885</text:span><text:line-break/><text:date style:data-style-name="dag" text:fixed="true" text:date-value="2022-04-05"/><text:line-break/><text:date style:data-style-name="jaar" text:fixed="true" text:date-value="2022-04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50885</text:span><text:date style:data-style-name="nicedate" text:fixed="true" text:date-value="2022-04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50885</text:span><text:date style:data-style-name="nicedate" text:fixed="true" text:date-value="2022-04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GROTEN VAN EEN WONING (DAKOPBOUW, WIJZIGING OP EEN VERLEENDE VERGUNNING), ANNE VONDELINGLAAN 45 HEERENVEEN</meta:user-defined>
    <meta:user-defined meta:name="DCTERMS.W3CDTF/DCTERMS.available">2022-04-05</meta:user-defined>
    <meta:user-defined meta:name="DCTERMS.W3CDTF/OVERHEIDop.jaargang">2022</meta:user-defined>
    <meta:user-defined meta:name="OVERHEIDop.publicationIssue">150885</meta:user-defined>
    <meta:user-defined meta:name="OVERHEIDop.GmbID/DC.identifier">gmb-2022-150885</meta:user-defined>
    <meta:user-defined meta:name="OVERHEIDop.versieInformatie"/>
  </office:meta>
</office:document-meta>
</file>