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 Nassaukade 375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, Nassaukade 375 t/m 376, 19-4-2022 t/m 3-5-2022, Locatie: Nassaukade 375-H</text:p>
            <text:p text:style-name="common-al">Looptijd :-- t/m 03-05-2022</text:p>
            <text:p text:style-name="common-al">Verzonden naar aanvrager op: 31-03-2022</text:p>
            <text:p text:style-name="common-al">Kenmerk gemeente: Z/22/2023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2/202398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0016</text:span><text:line-break/><text:date style:data-style-name="dag" text:fixed="true" text:date-value="2022-04-05"/><text:line-break/><text:date style:data-style-name="jaar" text:fixed="true" text:date-value="2022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0016</text:span><text:date style:data-style-name="nicedate" text:fixed="true" text:date-value="2022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50016</text:span><text:date style:data-style-name="nicedate" text:fixed="true" text:date-value="2022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2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2/2023986</meta:user-defined>
    <meta:user-defined meta:name="DCTERMS.abstract">OBJ, Nassaukade 375 t/m 376, 19-4-2022 t/m 3-5-2022, Nassaukade 375-H</meta:user-defined>
    <dc:language>nl</dc:language>
    <meta:user-defined meta:name="OVERHEIDop.locatietype/OVERHEIDop.gebiedsmarkering">Punt</meta:user-defined>
    <meta:user-defined meta:name="DC.title">Besluit apv vergunning Verleend Nassaukade 375-H</meta:user-defined>
    <meta:user-defined meta:name="DCTERMS.W3CDTF/DCTERMS.available">2022-04-05</meta:user-defined>
    <meta:user-defined meta:name="DCTERMS.W3CDTF/OVERHEIDop.jaargang">2022</meta:user-defined>
    <meta:user-defined meta:name="OVERHEIDop.publicationIssue">150016</meta:user-defined>
    <meta:user-defined meta:name="OVERHEIDop.GmbID/DC.identifier">gmb-2022-150016</meta:user-defined>
    <meta:user-defined meta:name="OVERHEIDop.versieInformatie"/>
  </office:meta>
</office:document-meta>
</file>