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ERGING MET OVERKAPPING, KORTE VENEN 45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rging met overkapping op het perceel Korte Venen 45 te Heerenveen (24-03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7821</text:span><text:line-break/><text:date style:data-style-name="dag" text:fixed="true" text:date-value="2022-04-04"/><text:line-break/><text:date style:data-style-name="jaar" text:fixed="true" text:date-value="2022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7821</text:span><text:date style:data-style-name="nicedate" text:fixed="true" text:date-value="2022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7821</text:span><text:date style:data-style-name="nicedate" text:fixed="true" text:date-value="2022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BOUWEN VAN EEN BERGING MET OVERKAPPING, KORTE VENEN 45 HEERENVEEN</meta:user-defined>
    <meta:user-defined meta:name="DCTERMS.W3CDTF/DCTERMS.available">2022-04-04</meta:user-defined>
    <meta:user-defined meta:name="DCTERMS.W3CDTF/OVERHEIDop.jaargang">2022</meta:user-defined>
    <meta:user-defined meta:name="OVERHEIDop.publicationIssue">147821</meta:user-defined>
    <meta:user-defined meta:name="OVERHEIDop.GmbID/DC.identifier">gmb-2022-147821</meta:user-defined>
    <meta:user-defined meta:name="OVERHEIDop.versieInformatie"/>
  </office:meta>
</office:document-meta>
</file>