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RE PARTY DERBY SC HEERENVEEN - CAMBUUR, NIEUWSTRAAT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een pre party derby SC Heerenveen-Cambuur op 1 mei 2022 op de locatie Nieuwstraat te Heerenveen.</text:p>
            <text:p text:style-name="tussenkopcur">Ter inzage</text:p>
            <text:p text:style-name="common-al">De aanvraag alsmede de daarbij behorende stukken liggen van 1 april 2022 tot en met 15 april 2022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7476</text:span><text:line-break/><text:date style:data-style-name="dag" text:fixed="true" text:date-value="2022-04-04"/><text:line-break/><text:date style:data-style-name="jaar" text:fixed="true" text:date-value="2022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476</text:span><text:date style:data-style-name="nicedate" text:fixed="true" text:date-value="2022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7476</text:span><text:date style:data-style-name="nicedate" text:fixed="true" text:date-value="2022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Weg</meta:user-defined>
    <meta:user-defined meta:name="DC.title">AANVRAAG EVENEMENTENVERGUNNING PRE PARTY DERBY SC HEERENVEEN - CAMBUUR, NIEUWSTRAAT HEERENVEEN.</meta:user-defined>
    <meta:user-defined meta:name="DCTERMS.W3CDTF/DCTERMS.available">2022-04-04</meta:user-defined>
    <meta:user-defined meta:name="DCTERMS.W3CDTF/OVERHEIDop.jaargang">2022</meta:user-defined>
    <meta:user-defined meta:name="OVERHEIDop.publicationIssue">147476</meta:user-defined>
    <meta:user-defined meta:name="OVERHEIDop.GmbID/DC.identifier">gmb-2022-147476</meta:user-defined>
    <meta:user-defined meta:name="OVERHEIDop.versieInformatie"/>
  </office:meta>
</office:document-meta>
</file>