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Ringdijk 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en / Ringdijk 11-13 / 12 tm 22-4-2022, Locatie: </text:p>
            <text:p text:style-name="common-al">Looptijd :-- t/m 22-04-2022</text:p>
            <text:p text:style-name="common-al">Verzonden naar aanvrager op: 29-03-2022</text:p>
            <text:p text:style-name="common-al">Kenmerk gemeente: Z/22/20212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<text:a xlink:href="mailto:Stadsloket.oost.vergunningen.dvl@amsterdam.nl?Subject=Dossier Z/22/2021269" xlink:type="simple">Stadsloket.oost.vergunningen.dvl@amsterdam.nl</text:a>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 Gemeente Amsterdam T.a.v. Juridisch Bureau Postbus 483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46065</text:span><text:line-break/><text:date style:data-style-name="dag" text:fixed="true" text:date-value="2022-04-01"/><text:line-break/><text:date style:data-style-name="jaar" text:fixed="true" text:date-value="2022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46065</text:span><text:date style:data-style-name="nicedate" text:fixed="true" text:date-value="2022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46065</text:span><text:date style:data-style-name="nicedate" text:fixed="true" text:date-value="2022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6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21269</meta:user-defined>
    <meta:user-defined meta:name="DCTERMS.abstract">Objecten / Ringdijk 11-13 / 12 tm 22-4-2022, </meta:user-defined>
    <dc:language>nl</dc:language>
    <meta:user-defined meta:name="OVERHEIDop.locatietype/OVERHEIDop.gebiedsmarkering">Adres</meta:user-defined>
    <meta:user-defined meta:name="DC.title">Besluit apv vergunning Verleend Ringdijk 11</meta:user-defined>
    <meta:user-defined meta:name="DCTERMS.W3CDTF/DCTERMS.available">2022-04-01</meta:user-defined>
    <meta:user-defined meta:name="DCTERMS.W3CDTF/OVERHEIDop.jaargang">2022</meta:user-defined>
    <meta:user-defined meta:name="OVERHEIDop.publicationIssue">146065</meta:user-defined>
    <meta:user-defined meta:name="OVERHEIDop.GmbID/DC.identifier">gmb-2022-146065</meta:user-defined>
    <meta:user-defined meta:name="OVERHEIDop.versieInformatie"/>
  </office:meta>
</office:document-meta>
</file>