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eppelstraat 29, 29 A, 29 B, 29 C, 29 D en 29 E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, Keppelstraat 29, 29 A, 29 B, 29 C, 29 D en 29 E, het realiseren van vijf studio's en een werkruimte (aanvraag is ontvangen op 24 maart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44632</text:span><text:line-break/><text:date style:data-style-name="dag" text:fixed="true" text:date-value="2022-04-06"/><text:line-break/><text:date style:data-style-name="jaar" text:fixed="true" text:date-value="2022-04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44632</text:span><text:date style:data-style-name="nicedate" text:fixed="true" text:date-value="2022-04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44632</text:span><text:date style:data-style-name="nicedate" text:fixed="true" text:date-value="2022-04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20833</meta:user-defined>
    <dc:language>nl</dc:language>
    <meta:user-defined meta:name="OVERHEIDop.locatietype/OVERHEIDop.gebiedsmarkering">Punt</meta:user-defined>
    <meta:user-defined meta:name="DC.title">Aanvraag omgevingsvergunning Keppelstraat 29, 29 A, 29 B, 29 C, 29 D en 29 E te Dokkum</meta:user-defined>
    <meta:user-defined meta:name="DCTERMS.W3CDTF/DCTERMS.available">2022-04-06</meta:user-defined>
    <meta:user-defined meta:name="DCTERMS.W3CDTF/OVERHEIDop.jaargang">2022</meta:user-defined>
    <meta:user-defined meta:name="OVERHEIDop.publicationIssue">144632</meta:user-defined>
    <meta:user-defined meta:name="OVERHEIDop.GmbID/DC.identifier">gmb-2022-144632</meta:user-defined>
    <meta:user-defined meta:name="OVERHEIDop.versieInformatie"/>
  </office:meta>
</office:document-meta>
</file>