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van voornemens tot verkoop van gemeentelijke grond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Hoge Raad der Nederlanden heeft op 26 november 2021 het ‘Didam’-arrest gewezen. Het college van burgemeester en wethouders van Heerenveen maakt hierbij bekend dat de gemeente Heerenveen met betrekking tot de op <text:a xlink:href="http://heerenveen.nl/voorgenomengrondverkoop" xlink:type="simple">www.heerenveen.nl/voorgenomengrondverkoop</text:a> opgenomen gronden, voornemens is overeenkomsten te sluiten met het oogmerk de gronden te verkopen aan de initiatiefnemers waarmee de gemeente thans in gesprek is over de ontwikkeling van het perceel/de percelen. Toekomstige aankondigingen m.b.t. het voornemen tot verkoop van gemeentelijke gronden zullen op bovengenoemde pagina gepubliceerd worden.</text:p>
            <text:p text:style-name="al"/>
            <text:p text:style-name="al">Gemotiveerde reacties op dit voornemen kunt u, binnen 20 dagen na publicatiedatum, richten aan de gemeente Heerenveen, via <text:a xlink:href="mailto:grondverkoop@heerenveen.nl" xlink:type="simple">grondverkoop@heerenveen.nl</text:a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4444</text:span><text:line-break/><text:date style:data-style-name="dag" text:fixed="true" text:date-value="2022-03-31"/><text:line-break/><text:date style:data-style-name="jaar" text:fixed="true" text:date-value="2022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4444</text:span><text:date style:data-style-name="nicedate" text:fixed="true" text:date-value="2022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4444</text:span><text:date style:data-style-name="nicedate" text:fixed="true" text:date-value="2022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0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Bekendmaking van voornemens tot verkoop van gemeentelijke gronden</meta:user-defined>
    <meta:user-defined meta:name="DCTERMS.W3CDTF/DCTERMS.available">2022-03-31</meta:user-defined>
    <meta:user-defined meta:name="DCTERMS.W3CDTF/OVERHEIDop.jaargang">2022</meta:user-defined>
    <meta:user-defined meta:name="OVERHEIDop.publicationIssue">144444</meta:user-defined>
    <meta:user-defined meta:name="OVERHEIDop.GmbID/DC.identifier">gmb-2022-144444</meta:user-defined>
    <meta:user-defined meta:name="OVERHEIDop.versieInformatie"/>
  </office:meta>
</office:document-meta>
</file>