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Emmastraat 1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Overschie</text:p>
            <text:p text:style-name="common-al">Straat: Emmastraat 11</text:p>
            <text:p text:style-name="common-al">Postcode: 3043TE</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25 maart 2022</text:p>
            <text:p text:style-name="common-al">Zaaknummer: 77618-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42917</text:span><text:line-break/><text:date style:data-style-name="dag" text:fixed="true" text:date-value="2022-03-31"/><text:line-break/><text:date style:data-style-name="jaar" text:fixed="true" text:date-value="2022-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2917</text:span><text:date style:data-style-name="nicedate" text:fixed="true" text:date-value="2022-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2917</text:span><text:date style:data-style-name="nicedate" text:fixed="true" text:date-value="2022-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0/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Emmastraat 11</meta:user-defined>
    <meta:user-defined meta:name="DCTERMS.W3CDTF/DCTERMS.available">2022-03-31</meta:user-defined>
    <meta:user-defined meta:name="DCTERMS.W3CDTF/OVERHEIDop.jaargang">2022</meta:user-defined>
    <meta:user-defined meta:name="OVERHEIDop.publicationIssue">142917</meta:user-defined>
    <meta:user-defined meta:name="OVERHEIDop.GmbID/DC.identifier">gmb-2022-142917</meta:user-defined>
    <meta:user-defined meta:name="OVERHEIDop.versieInformatie"/>
  </office:meta>
</office:document-meta>
</file>