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 Alexander Boersstraat 3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-stremmen/ Alexander Boersstraat 30 t/m 32 (beide kanten van de straat)/14-01-2022 t/m 17-01-2022, Locatie: Alexander Boersstraat 30</text:p>
            <text:p text:style-name="common-al">Looptijd :-- t/m 17-01-2022</text:p>
            <text:p text:style-name="common-al">Verzonden naar aanvrager op: 10-01-2022</text:p>
            <text:p text:style-name="common-al">Kenmerk gemeente: Z/22/199512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2/1995123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4056</text:span><text:line-break/><text:date style:data-style-name="dag" text:fixed="true" text:date-value="2022-01-13"/><text:line-break/><text:date style:data-style-name="jaar" text:fixed="true" text:date-value="2022-01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4056</text:span><text:date style:data-style-name="nicedate" text:fixed="true" text:date-value="2022-01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4056</text:span><text:date style:data-style-name="nicedate" text:fixed="true" text:date-value="2022-01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22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2/1995123</meta:user-defined>
    <meta:user-defined meta:name="DCTERMS.abstract">TVM-stremmen/ Alexander Boersstraat 30 t/m 32 (beide kanten van de straat)/14-01-2022 t/m 17-01-2022, Alexander Boersstraat 30</meta:user-defined>
    <dc:language>nl</dc:language>
    <meta:user-defined meta:name="OVERHEIDop.locatietype/OVERHEIDop.gebiedsmarkering">Punt</meta:user-defined>
    <meta:user-defined meta:name="DC.title">Besluit apv vergunning Verleend Alexander Boersstraat 30</meta:user-defined>
    <meta:user-defined meta:name="DCTERMS.W3CDTF/DCTERMS.available">2022-01-13</meta:user-defined>
    <meta:user-defined meta:name="DCTERMS.W3CDTF/OVERHEIDop.jaargang">2022</meta:user-defined>
    <meta:user-defined meta:name="OVERHEIDop.publicationIssue">14056</meta:user-defined>
    <meta:user-defined meta:name="OVERHEIDop.GmbID/DC.identifier">gmb-2022-14056</meta:user-defined>
    <meta:user-defined meta:name="OVERHEIDop.versieInformatie"/>
  </office:meta>
</office:document-meta>
</file>