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Bonifatiuspolder 46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Bonifatiuspolder ter hoogte van nummer 46 te Dokkum,  één en ander zoals aangegeven op de bijgevoegde tekening.</text:p>
            <text:p text:style-name="tussenkopcur">Motivering</text:p>
            <text:p text:style-name="common-al">Op 11 maart 2022  is een aanvraag ingediend betreffende het aanwijzen van een gehandicaptenparkeerplaats op kenteken aan de Bonifatiuspolder ter hoogte van nummer 46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Bonifatiuspolder, ter hoogte van nummer 46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Bonifatiuspolder ter hoogte van nummer 46 te Dokk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Bonifatiuspolder,  ter hoogte van nummer 46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30 maart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
            <text:p text:style-name="common-al"/>
            <text:p text:style-name="common-al"/>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7723</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723</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723</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0/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0720</meta:user-defined>
    <meta:user-defined meta:name="DCTERMS.abstract">Aanwijzen gehandicaptenparkeerplaats Bonifatiuspolder 46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Bonifatiuspolder 46 te Dokkum.</meta:user-defined>
    <meta:user-defined meta:name="DCTERMS.W3CDTF/DCTERMS.available">2022-03-30</meta:user-defined>
    <meta:user-defined meta:name="OVERHEIDop.externeBijlage">Locatie GPP Bonifatiuspolder 46 te Dokkum|exb-2022-18236</meta:user-defined>
    <meta:user-defined meta:name="DCTERMS.W3CDTF/OVERHEIDop.jaargang">2022</meta:user-defined>
    <meta:user-defined meta:name="OVERHEIDop.publicationIssue">137723</meta:user-defined>
    <meta:user-defined meta:name="OVERHEIDop.GmbID/DC.identifier">gmb-2022-137723</meta:user-defined>
    <meta:user-defined meta:name="OVERHEIDop.versieInformatie"/>
  </office:meta>
</office:document-meta>
</file>