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Kalverstraat 2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en, Kalverstraat 220, 6-1-2022 t/m 20-1-2022, Locatie: Kalverstraat 226</text:p>
            <text:p text:style-name="common-al">Looptijd :-- t/m 20-01-2022</text:p>
            <text:p text:style-name="common-al">Verzonden naar aanvrager op: 29-12-2021</text:p>
            <text:p text:style-name="common-al">Kenmerk gemeente: Z/21/19921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1/19921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68</text:span><text:line-break/><text:date style:data-style-name="dag" text:fixed="true" text:date-value="2022-01-03"/><text:line-break/><text:date style:data-style-name="jaar" text:fixed="true" text:date-value="2022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68</text:span><text:date style:data-style-name="nicedate" text:fixed="true" text:date-value="2022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68</text:span><text:date style:data-style-name="nicedate" text:fixed="true" text:date-value="2022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92198</meta:user-defined>
    <meta:user-defined meta:name="DCTERMS.abstract">Objecten, Kalverstraat 220, 6-1-2022 t/m 20-1-2022, Kalverstraat 226</meta:user-defined>
    <dc:language>nl</dc:language>
    <meta:user-defined meta:name="OVERHEIDop.locatietype/OVERHEIDop.gebiedsmarkering">Punt</meta:user-defined>
    <meta:user-defined meta:name="DC.title">Besluit apv vergunning Verleend Kalverstraat 226</meta:user-defined>
    <meta:user-defined meta:name="DCTERMS.W3CDTF/DCTERMS.available">2022-01-03</meta:user-defined>
    <meta:user-defined meta:name="DCTERMS.W3CDTF/OVERHEIDop.jaargang">2022</meta:user-defined>
    <meta:user-defined meta:name="OVERHEIDop.publicationIssue">1368</meta:user-defined>
    <meta:user-defined meta:name="OVERHEIDop.GmbID/DC.identifier">gmb-2022-1368</meta:user-defined>
    <meta:user-defined meta:name="OVERHEIDop.versieInformatie"/>
  </office:meta>
</office:document-meta>
</file>