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Van Mourik Broekmanstraat 8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. Van Mourik Broekmanstraat 85. 28-3 t/m 25-4, Locatie: Van Mourik Broekmanstraat 85-H</text:p>
            <text:p text:style-name="common-al">Looptijd :-- t/m 25-04-2022</text:p>
            <text:p text:style-name="common-al">Verzonden naar aanvrager op: 22-03-2022</text:p>
            <text:p text:style-name="common-al">Kenmerk gemeente: Z/22/20178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-west.vergunningen.dvl@amsterdam.nl?Subject=Dossier Z/22/2017850" xlink:type="simple">Stadsloket.nieuw-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2572</text:span><text:line-break/><text:date style:data-style-name="dag" text:fixed="true" text:date-value="2022-03-25"/><text:line-break/><text:date style:data-style-name="jaar" text:fixed="true" text:date-value="2022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2572</text:span><text:date style:data-style-name="nicedate" text:fixed="true" text:date-value="2022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2572</text:span><text:date style:data-style-name="nicedate" text:fixed="true" text:date-value="2022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17850</meta:user-defined>
    <meta:user-defined meta:name="DCTERMS.abstract">Object. Van Mourik Broekmanstraat 85. 28-3 t/m 25-4, Van Mourik Broekmanstraat 85-H</meta:user-defined>
    <dc:language>nl</dc:language>
    <meta:user-defined meta:name="OVERHEIDop.locatietype/OVERHEIDop.gebiedsmarkering">Punt</meta:user-defined>
    <meta:user-defined meta:name="DC.title">Besluit apv vergunning Verleend Van Mourik Broekmanstraat 85-H</meta:user-defined>
    <meta:user-defined meta:name="DCTERMS.W3CDTF/DCTERMS.available">2022-03-25</meta:user-defined>
    <meta:user-defined meta:name="DCTERMS.W3CDTF/OVERHEIDop.jaargang">2022</meta:user-defined>
    <meta:user-defined meta:name="OVERHEIDop.publicationIssue">132572</meta:user-defined>
    <meta:user-defined meta:name="OVERHEIDop.GmbID/DC.identifier">gmb-2022-132572</meta:user-defined>
    <meta:user-defined meta:name="OVERHEIDop.versieInformatie"/>
  </office:meta>
</office:document-meta>
</file>