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plaatsing vijf (ondergrondse) containers aan de Singel ter hoogte van huisnummer 73 te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kendmaking </text:p>
            <text:p text:style-name="common-al">Burgemeester en wethouders van Schiedam maken bekend dat zij maandag 21 maart 2022 het aanwijzingsbesluit plaatsing vijf (ondergrondse) containers aan de Singel ter hoogte van huisnummer 73 hebben vastgesteld. </text:p>
            <text:p text:style-name="common-al"/>
            <text:p text:style-name="common-al">Inwerkingtreding </text:p>
            <text:p text:style-name="common-al">Het aanwijzingsbesluit wordt van kracht met ingang van de eerste dag na die van deze bekendmaking. </text:p>
            <text:p text:style-name="common-al"/>
            <text:p text:style-name="common-al">Rechtsmiddelen </text:p>
            <text:p text:style-name="common-al">Belanghebbenden die een zienswijzen hebben ingediend kunnen binnen 6 weken na publicatie van het besluit beroep indienen bij de Raad van State, afdeling bestuursrechtspraak, Postbus 20019, 2500 EA Den Haag. Voordat uw beroep in behandeling genomen kan worden, moet u griffierecht betalen. De hoogte van het te betalen bedrag wordt bepaald door de Raad van State. Er gelden verschillende griffierechten. Er zijn mogelijkheden voor aanpassing van het tarief indien u mindervermogend bent. Meer informatie hierover vindt u op www.raadvanstate.nl of www.rechtpraak.nl. </text:p>
            <text:p text:style-name="common-al">In het beroepschrift dient in ieder geval te staan: </text:p>
            <text:p text:style-name="common-al">• uw naam, adres, telefoonnummer en e-mailadres; </text:p>
            <text:p text:style-name="common-al">• de datum waarop het beroep wordt ingediend; </text:p>
            <text:p text:style-name="common-al">• een omschrijving van het besluit waartegen beroep wordt ingediend (nummer Gemeenteblad); </text:p>
            <text:p text:style-name="common-al">• de redenen waarom beroep wordt ingediend; </text:p>
            <text:p text:style-name="common-al">• vergeet niet uw beroepschrift te ondertekenen. </text:p>
            <text:p text:style-name="common-al"/>
            <text:p text:style-name="common-al">Als het beroep door iemand anders dan de belanghebbende wordt ingediend, moet een volmacht worden meegestuurd. </text:p>
            <text:p text:style-name="common-al"/>
            <text:p text:style-name="common-al">Besluit </text:p>
            <text:p text:style-name="common-al">1. Vaststelling van het Besluit plaatsing vijf (ondergrondse) containers aan de Singel ter hoogte van huisnummer 73. </text:p>
            <text:p text:style-name="common-al">2. Het aanwijzingsbesluit bekend te maken middels de hiervoor bestemde kanalen. </text:p>
            <text:p text:style-name="last-al">3. Belanghebbenden die een zienswijze hebben ingediend te informeren over dit besluit en de mogelijkheid tot het aantekenen van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128885</text:span><text:line-break/><text:date style:data-style-name="dag" text:fixed="true" text:date-value="2022-03-23"/><text:line-break/><text:date style:data-style-name="jaar" text:fixed="true" text:date-value="2022-03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8885</text:span><text:date style:data-style-name="nicedate" text:fixed="true" text:date-value="2022-03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8885</text:span><text:date style:data-style-name="nicedate" text:fixed="true" text:date-value="2022-03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23/xml/MC-DRP-BeschikkingAfhandeling-Web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DC.title">Aanwijzingsbesluit plaatsing vijf (ondergrondse) containers aan de Singel ter hoogte van huisnummer 73 te Schiedam</meta:user-defined>
    <meta:user-defined meta:name="DCTERMS.W3CDTF/DCTERMS.available">2022-03-23</meta:user-defined>
    <meta:user-defined meta:name="DCTERMS.W3CDTF/OVERHEIDop.jaargang">2022</meta:user-defined>
    <meta:user-defined meta:name="OVERHEIDop.externeBijlage">Foto locatie Singel 73 ondergrondse|exb-2022-17231</meta:user-defined>
    <meta:user-defined meta:name="OVERHEIDop.externeBijlage">aanwijzingsbesluit containers Singel 73 getekend|exb-2022-17232</meta:user-defined>
    <meta:user-defined meta:name="OVERHEIDop.externeBijlage">Zienswijzennota containers Singel 73|exb-2022-17233</meta:user-defined>
    <meta:user-defined meta:name="OVERHEIDop.publicationIssue">128885</meta:user-defined>
    <meta:user-defined meta:name="OVERHEIDop.GmbID/DC.identifier">gmb-2022-128885</meta:user-defined>
    <meta:user-defined meta:name="OVERHEIDop.versieInformatie"/>
  </office:meta>
</office:document-meta>
</file>