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HET MEER 27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2 februari 2022 heeft de gemeente een melding aanleg in-/uitrit (uitweg) ontvangen voor de locatie Het Meer 27 Heerenveen. De melding is geregistreerd onder zaaknummer Z.22.363996. Het college heeft geen aanleiding gezien het aanleggen van de uitweg op grond van de APV Heerenveen artikel 2:12 te verbieden. </text:p>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4890</text:span><text:line-break/><text:date style:data-style-name="dag" text:fixed="true" text:date-value="2022-03-22"/><text:line-break/><text:date style:data-style-name="jaar" text:fixed="true" text:date-value="2022-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4890</text:span><text:date style:data-style-name="nicedate" text:fixed="true" text:date-value="2022-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4890</text:span><text:date style:data-style-name="nicedate" text:fixed="true" text:date-value="2022-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1.20/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HET MEER 27 HEERENVEEN</meta:user-defined>
    <meta:user-defined meta:name="DCTERMS.W3CDTF/DCTERMS.available">2022-03-22</meta:user-defined>
    <meta:user-defined meta:name="DCTERMS.W3CDTF/OVERHEIDop.jaargang">2022</meta:user-defined>
    <meta:user-defined meta:name="OVERHEIDop.publicationIssue">124890</meta:user-defined>
    <meta:user-defined meta:name="OVERHEIDop.GmbID/DC.identifier">gmb-2022-124890</meta:user-defined>
    <meta:user-defined meta:name="OVERHEIDop.versieInformatie"/>
  </office:meta>
</office:document-meta>
</file>