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Jelle van Damweg 89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7 februari 2022 heeft de gemeente een melding aanleg in-/uitrit (uitweg) ontvangen voor de locatie Jelle van Damweg 89 Jubbega. De melding is geregistreerd onder zaaknummer Z.22.363778.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2800</text:span><text:line-break/><text:date style:data-style-name="dag" text:fixed="true" text:date-value="2022-03-21"/><text:line-break/><text:date style:data-style-name="jaar" text:fixed="true" text:date-value="2022-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800</text:span><text:date style:data-style-name="nicedate" text:fixed="true" text:date-value="2022-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800</text:span><text:date style:data-style-name="nicedate" text:fixed="true" text:date-value="2022-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2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Jelle van Damweg 89 JUBBEGA</meta:user-defined>
    <meta:user-defined meta:name="DCTERMS.W3CDTF/DCTERMS.available">2022-03-21</meta:user-defined>
    <meta:user-defined meta:name="DCTERMS.W3CDTF/OVERHEIDop.jaargang">2022</meta:user-defined>
    <meta:user-defined meta:name="OVERHEIDop.publicationIssue">122800</meta:user-defined>
    <meta:user-defined meta:name="OVERHEIDop.GmbID/DC.identifier">gmb-2022-122800</meta:user-defined>
    <meta:user-defined meta:name="OVERHEIDop.versieInformatie"/>
  </office:meta>
</office:document-meta>
</file>