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Omgevingsvergunning regulier, Laan van Kernhem 65 Ede, het realiseren van een dakterras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022-03-16</text:p>
            <text:p text:style-name="common-al">Zaaknummer 2022W0485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122187</text:span><text:line-break/><text:date style:data-style-name="dag" text:fixed="true" text:date-value="2022-03-21"/><text:line-break/><text:date style:data-style-name="jaar" text:fixed="true" text:date-value="2022-03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22187</text:span><text:date style:data-style-name="nicedate" text:fixed="true" text:date-value="2022-03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22187</text:span><text:date style:data-style-name="nicedate" text:fixed="true" text:date-value="2022-03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32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Omgevingsvergunning regulier, Laan van Kernhem 65 Ede, het realiseren van een dakterras.</meta:user-defined>
    <meta:user-defined meta:name="DCTERMS.W3CDTF/DCTERMS.available">2022-03-21</meta:user-defined>
    <meta:user-defined meta:name="DCTERMS.W3CDTF/OVERHEIDop.jaargang">2022</meta:user-defined>
    <meta:user-defined meta:name="OVERHEIDop.publicationIssue">122187</meta:user-defined>
    <meta:user-defined meta:name="OVERHEIDop.GmbID/DC.identifier">gmb-2022-122187</meta:user-defined>
    <meta:user-defined meta:name="OVERHEIDop.versieInformatie"/>
  </office:meta>
</office:document-meta>
</file>