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11 - 2022: gemeente Drimmelen, tijdelijke verkeersmaatregel, afsluiten Adelstraat, Made t.b.v onderhoud asfal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Drimmelen maken bekend dat:</text:p>
            <text:p text:style-name="common-al"> zij toestemming hebben gegeven :</text:p>
            <text:p text:style-name="common-al">1. tot het afsluiten van de Adelstraat (van rotonde gemeentehuis t/m Adellaan) in Made, zoals aangegeven op de tekening van maandag 14 maart 2022, 07.00 uur tot en met vrijdag 18 maart 2022, 17.00 uur, of zoveel korter of langer dan nodig is wegens onderhoud asfalt; </text:p>
            <text:p text:style-name="common-al">2. er wordt een omleiding ingesteld;</text:p>
            <text:p text:style-name="last-al"> 3. het gemeentehuis is te bereiken via de Parkl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119587</text:span><text:line-break/><text:date style:data-style-name="dag" text:fixed="true" text:date-value="2022-03-17"/><text:line-break/><text:date style:data-style-name="jaar" text:fixed="true" text:date-value="2022-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9587</text:span><text:date style:data-style-name="nicedate" text:fixed="true" text:date-value="2022-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9587</text:span><text:date style:data-style-name="nicedate" text:fixed="true" text:date-value="2022-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1.23/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11 - 2022: gemeente Drimmelen, tijdelijke verkeersmaatregel, afsluiten Adelstraat, Made t.b.v onderhoud asfalt</meta:user-defined>
    <meta:user-defined meta:name="DCTERMS.W3CDTF/DCTERMS.available">2022-03-17</meta:user-defined>
    <meta:user-defined meta:name="DCTERMS.W3CDTF/OVERHEIDop.jaargang">2022</meta:user-defined>
    <meta:user-defined meta:name="OVERHEIDop.publicationIssue">119587</meta:user-defined>
    <meta:user-defined meta:name="OVERHEIDop.GmbID/DC.identifier">gmb-2022-119587</meta:user-defined>
    <meta:user-defined meta:name="OVERHEIDop.versieInformatie"/>
  </office:meta>
</office:document-meta>
</file>