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Reviuskade ter hoogte van huisnummer 1</text:p>
            <text:p text:style-name="common-al">Datum: 11 maart 2022</text:p>
            <text:p text:style-name="common-al">Kenmerk:<text:span text:style-name="nadrukvet"> 9850328</text:span>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7811</text:span><text:line-break/><text:date style:data-style-name="dag" text:fixed="true" text:date-value="2022-03-17"/><text:line-break/><text:date style:data-style-name="jaar" text:fixed="true" text:date-value="2022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7811</text:span><text:date style:data-style-name="nicedate" text:fixed="true" text:date-value="2022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7811</text:span><text:date style:data-style-name="nicedate" text:fixed="true" text:date-value="2022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Reviuskade 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2-03-17</meta:user-defined>
    <meta:user-defined meta:name="DCTERMS.W3CDTF/OVERHEIDop.jaargang">2022</meta:user-defined>
    <meta:user-defined meta:name="OVERHEIDop.publicationIssue">117811</meta:user-defined>
    <meta:user-defined meta:name="OVERHEIDop.GmbID/DC.identifier">gmb-2022-117811</meta:user-defined>
    <meta:user-defined meta:name="OVERHEIDop.versieInformatie"/>
  </office:meta>
</office:document-meta>
</file>