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kappen en herplanten van 1 boom, Koningslaan 23 te Utrecht,  HZ_WABO-22-017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ningslaan 23 te Utrecht</text:p>
            <text:p text:style-name="common-al">HZ_WABO-22-01763</text:p>
            <text:p text:style-name="common-al">Toelichting: het kappen en herplanten van 1 boom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5067</text:span><text:line-break/><text:date style:data-style-name="dag" text:fixed="true" text:date-value="2022-03-16"/><text:line-break/><text:date style:data-style-name="jaar" text:fixed="true" text:date-value="2022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5067</text:span><text:date style:data-style-name="nicedate" text:fixed="true" text:date-value="2022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5067</text:span><text:date style:data-style-name="nicedate" text:fixed="true" text:date-value="2022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kappen en herplanten van 1 boom, Koningslaan 23 te Utrecht,  HZ_WABO-22-01763</meta:user-defined>
    <meta:user-defined meta:name="DCTERMS.W3CDTF/DCTERMS.available">2022-03-16</meta:user-defined>
    <meta:user-defined meta:name="DCTERMS.W3CDTF/OVERHEIDop.jaargang">2022</meta:user-defined>
    <meta:user-defined meta:name="OVERHEIDop.publicationIssue">115067</meta:user-defined>
    <meta:user-defined meta:name="OVERHEIDop.GmbID/DC.identifier">gmb-2022-115067</meta:user-defined>
    <meta:user-defined meta:name="OVERHEIDop.versieInformatie"/>
  </office:meta>
</office:document-meta>
</file>