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en ter inzage legging besluiten bouwinitiatief Oude Torenstraat 1 – 3, Hilver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op grond van artikel 3.8 en paragraaf 3.6.1 Wet ruimtelijke ordening (Wro) en afdeling 3.4 Algemene wet bestuursrecht (Awb) bekend dat de gemeenteraad van Hilversum in zijn vergadering van 9 maart 2022 het bestemmingsplan ‘Binnenstad 2013 – Oude Torenstraat 1 en 3’ ongewijzigd heeft vastgesteld. Op basis van dit bestemmingsplan hebben burgemeester en wethouders de omgevingsvergunning voor de nieuwbouw van een appartementengebouw ter plaatse verleend.</text:p>
            <text:p text:style-name="common-al">Ook zijn voor dit bestemmingsplan door burgemeester en wethouders ‘hogere waarden geluid’ vastgesteld. </text:p>
            <text:p text:style-name="common-al">
            <text:span text:style-name="nadrukvet"/>
          </text:p>
            <text:p text:style-name="common-al">
            <text:span text:style-name="nadrukvet">Het plan</text:span>
          </text:p>
            <text:p text:style-name="common-al">Het bestemmingsplan voorziet in de bouw van een nieuw woongebouw met 71 appartementen, inclusief een parkeerkelder aan de Oude Torenstraat 1 en 3. Daarvoor wordt het bestaande gebouw gesloopt.</text:p>
            <text:p text:style-name="common-al">
            <text:span text:style-name="nadrukvet"/>
          </text:p>
            <text:p text:style-name="common-al">
            <text:span text:style-name="nadrukvet">Coördinatiebesluit</text:span>
          </text:p>
            <text:p text:style-name="common-al">De gemeenteraad heeft op 7 oktober 2020 <text:a xlink:href="https://hilversum.bestuurlijkeinformatie.nl/Agenda/Index/7da7b708-b39b-436f-b42b-8da6a395b4a1" xlink:type="simple">besloten</text:a> de ‘gecoördineerde procedure’ volgens artikel 3.30 Wro van toepassing te verklaren voor bovengenoemd plan. Met het ‘coördineren’ worden de benodigde besluiten voor deze ontwikkeling gezamenlijk voorbereid en gecoördineerd. Door de coördinatieregeling zijn de procedures van het herzien van het bestemmingsplan, het verlenen van de omgevingsvergunning en het vaststellen van de noodzakelijke ‘hogere grenswaarden geluid’ voor dit initiatief, gecombineerd. Door de coördinatie is er sprake van één overzichtelijke procedure. </text:p>
            <text:p text:style-name="common-al">
            <text:span text:style-name="nadrukvet"/>
          </text:p>
            <text:p text:style-name="common-al">
            <text:span text:style-name="nadrukvet">Bekendmaking</text:span>
          </text:p>
            <text:p text:style-name="common-al">Burgemeester en wethouders maken de volgende besluiten bekend:</text:p>
            <text:p text:style-name="common-al">- ongewijzigde vaststelling bestemmingsplan ‘Binnenstad 2013 – Oude Torenstraat 1 en 3’;</text:p>
            <text:p text:style-name="common-al">De gemeenteraad van Hilversum heeft op 9 maart 2022 het bestemmingsplan vastgesteld. Het bestemmingsplan toont de ruimtelijke aanvaardbaarheid van het initiatief aan. </text:p>
            <text:p text:style-name="common-al">- besluit verlening omgevingsvergunning;</text:p>
            <text:p text:style-name="common-al">Op 11 maart 2022 is de omgevingsvergunningaanvraag voor het appartementengebouw verleend. </text:p>
            <text:p text:style-name="common-al">Het besluit is ten opzichte van het ter inzage gelegde ontwerp-besluit op enkele onderdelen aangepast.</text:p>
            <text:p text:style-name="common-al">- ongewijzigd besluit ‘hogere grenswaarden geluid’;</text:p>
            <text:p text:style-name="common-al">Voor het plan zijn op 21 december 2021 ‘hogere waarden geluid’ vastgesteld. Er zijn geen zienswijzen op het ontwerpbesluit ingediend.</text:p>
            <text:p text:style-name="common-al">
            <text:span text:style-name="nadrukvet"/>
          </text:p>
            <text:p text:style-name="common-al">
            <text:span text:style-name="nadrukvet">Kennisgeving overeenkomst</text:span>
          </text:p>
            <text:p text:style-name="common-al">Op grond van artikel 6.24 lid 3 van de Wet ruimtelijke ordening (Wro) maken burgemeester en wethouders bekend dat zij op 21 december 2021 een overeenkomst hebben gesloten ten behoeve van het bovengenoemde bestemmingsplan. De kadastrale percelen (tevens exploitatiegebied) waarop de overeenkomst betrekking heeft betreffen ‘gemeente Hilversum, sectie N, nummer(s) 6422, 6470, 6525 en 9794’.</text:p>
            <text:p text:style-name="common-al">De zakelijke inhoud van de overeenkomst ligt gedurende onderstaande termijn ter inzage op het Stadskantoor (zie hieronder).</text:p>
            <text:p text:style-name="common-al">
            <text:span text:style-name="nadrukvet"/>
          </text:p>
            <text:p text:style-name="common-al">
            <text:span text:style-name="nadrukvet">Inzien </text:span>
          </text:p>
            <text:p text:style-name="common-al">
            <text:span text:style-name="nadrukcur">Op het stadskantoor</text:span>
          </text:p>
            <text:p text:style-name="common-al">Het vastgestelde bestemmingsplan ‘Binnenstad 2013 – Oude Torenstraat 1 en 3’, het raadsbesluit, het besluit van de verleende omgevingsvergunning, het besluit ‘hogere grenswaarden geluid’ en alle bijbehorende stukken liggen vanaf vrijdag 18 maart 2022 tot en met donderdag 28 april 2022 (zes weken) ter visie in de Burgerleeskamer van het Stadskantoor, Oude Enghweg 23. Het Stadskantoor is iedere werkdag geopend tussen 08.30 – 17.00 uur en op donderdagavond tussen 17.00 – 19.30 uur. Tegen betaling van leges kan een kopie verkregen worden van de ter inzage gelegde stukken. </text:p>
            <text:p text:style-name="common-al">
            <text:span text:style-name="nadrukcur">Digitaal</text:span>
          </text:p>
            <text:p text:style-name="common-al">De documenten (m.u.v. de omgevingsvergunningaanvraag) zijn ook in te zien in de digitale ‘burgerleeskamer’ op de website van de gemeente Hilversum (<text:a xlink:href="http://www.hilversum.nl" xlink:type="simple">www.hilversum.nl</text:a>), zie de betreffende publicatie. Vanwege de omvang van de bestanden is het niet mogelijk de omgevingsvergunningaanvraag-stukken te publiceren, wel kunnen de bestanden van de aanvraag via een link worden gemaild. Met de link zijn de bestanden te downloaden. Hiertoe kunt u een mail sturen naar de contactpersoon genoemd onderaan deze publicatie.</text:p>
            <text:p text:style-name="common-al">Het vastgestelde bestemmingsplan kan daarnaast ook worden bekeken via <text:a xlink:href="http://0402.roview.net/" xlink:type="simple">http://0402.roview.net/</text:a> of op de website <text:a xlink:href="http://www.ruimtelijkeplannen.nl/" xlink:type="simple">http://www.ruimtelijkeplannen.nl</text:a>. Op deze website kan het tabblad ‘Bestemmingsplannen’ worden gekozen, waarna het bestemmingsplan kan worden opgeroepen via het invullen van de locatie, de naam van het bestemmingsplan of het planid-nummer NL.IMRO.0402.11bp06oudetore1en3-va01.</text:p>
            <text:p text:style-name="common-al">
            <text:span text:style-name="nadrukvet"/>
          </text:p>
            <text:p text:style-name="common-al">
            <text:span text:style-name="nadrukvet">Beroep </text:span>
          </text:p>
            <text:p text:style-name="common-al">Tegen de genomen besluiten (vaststelling bestemmingsplan, verlening omgevingsvergunning, besluit ‘hogere grenswaarden geluid’) kan tijdens de periode van terinzagelegging beroep bij de Raad van State worden ingesteld. </text:p>
            <text:p text:style-name="common-al">Van deze mogelijkheid kunnen gebruikmaken:</text:p>
            <text:list text:style-name="id1-3-2-1-1-34">
              <text:list-item text:style-override="id1-3-2-1-1-34-1">
                <text:number>1.</text:number>
                <text:p text:style-name="al">een belanghebbende;</text:p>
              </text:list-item>
              <text:list-item text:style-override="id1-3-2-1-1-34-2">
                <text:number>2.</text:number>
                <text:p text:style-name="al">een niet-belanghebbende die aantoont dat hij redelijkerwijs niet in staat is geweest zijn zienswijze op de ontwerp-besluiten naar voren te brengen. </text:p>
              </text:list-item>
            </text:list>
            <text:p text:style-name="common-al">
            <text:span text:style-name="nadrukvet"/>
          </text:p>
            <text:p text:style-name="common-al">
            <text:span text:style-name="nadrukvet">Indienen beroep</text:span>
          </text:p>
            <text:p text:style-name="common-al">Het beroepschrift moet gestuurd worden naar de Afdeling Bestuursrechtspraak van de Raad van State, Postbus 20019, 2500 EA Den Haag.</text:p>
            <text:p text:style-name="common-al">De besluiten treden in werking daags na afloop van de hiervoor genoemde beroepstermijn. Binnen deze termijn kan een verzoek om voorlopige voorziening worden ingediend bij de Voorzitter van de Afdeling bestuursrechtspraak van de Raad van State, waardoor het besluit niet in werking treedt, totdat op het verzoek is beslist. Het indienen van een verzoek om voorlopige voorziening kan alleen als ook een beroepschrift is ingediend. Voor de behandeling van een beroep/voorlopige voorziening zijn griffierechten verschuldigd.</text:p>
            <text:p text:style-name="common-al">
            <text:span text:style-name="nadrukvet"/>
          </text:p>
            <text:p text:style-name="common-al">
            <text:span text:style-name="nadrukvet">Informatie</text:span>
          </text:p>
            <text:p text:style-name="common-al">Voor vragen of het inwinnen van informatie kunt u contact opnemen met de heer R. Sprik van de Afdeling Leefomgeving via het mailadres <text:a xlink:href="mailto:r.sprik@hilversum.nl" xlink:type="simple">r.sprik@hilversum.nl</text:a>.</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Hilversum,</text:span>
            <text:span text:style-name="datum">17 maart 2022</text:span>
          </text:p>
          </text:section>
          <text:section text:name="ondertekening_id1-3-2-2-2">
            <text:p><text:span text:style-name="functie">Burgemeester en wethouders van de gemeente Hilversum</text:span></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112868</text:span><text:line-break/><text:date style:data-style-name="dag" text:fixed="true" text:date-value="2022-03-17"/><text:line-break/><text:date style:data-style-name="jaar" text:fixed="true" text:date-value="2022-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2868</text:span><text:date style:data-style-name="nicedate" text:fixed="true" text:date-value="2022-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2868</text:span><text:date style:data-style-name="nicedate" text:fixed="true" text:date-value="2022-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9/xml/MC-DRP-PlanRuimtelijk-Web-ZM.xml</meta:user-defined>
    <meta:user-defined meta:name="OVERHEID.Gemeente/DC.creator">Hilversum</meta:user-defined>
    <meta:user-defined meta:name="OVERHEID.Informatietype/DC.type">officiële publicatie</meta:user-defined>
    <meta:user-defined meta:name="OVERHEIDop.Rubriek/DC.type">ruimtelijk plan of omgevingsdocument</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Ruimtelijkplan/OVERHEIDop.bekendmakingBetreffendePlan">NL.IMRO.0402.11bp06oudetore1en3-va0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en ter inzage legging besluiten bouwinitiatief Oude Torenstraat 1 – 3, Hilversum</meta:user-defined>
    <meta:user-defined meta:name="DCTERMS.W3CDTF/DCTERMS.available">2022-03-17</meta:user-defined>
    <meta:user-defined meta:name="DCTERMS.W3CDTF/OVERHEIDop.jaargang">2022</meta:user-defined>
    <meta:user-defined meta:name="OVERHEIDop.publicationIssue">112868</meta:user-defined>
    <meta:user-defined meta:name="OVERHEIDop.GmbID/DC.identifier">gmb-2022-112868</meta:user-defined>
    <meta:user-defined meta:name="OVERHEIDop.versieInformatie"/>
  </office:meta>
</office:document-meta>
</file>