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BOUWEN VAN EEN WONING, ALD SWETTEBUORREN NAAST NUMMER 9, ALDEBOAR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ouwen van een woning op de locatie Ald Swettebuorren naast nummer 9 te Aldeboarn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15-03-2022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>Tevens zijn de stukken digitaal raadpleegbaar via de website ruimtelijke plannen (NL.IMRO.0074.OVAldSwettebnst9AB-OW01)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2209</text:span><text:line-break/><text:date style:data-style-name="dag" text:fixed="true" text:date-value="2022-03-14"/><text:line-break/><text:date style:data-style-name="jaar" text:fixed="true" text:date-value="2022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2209</text:span><text:date style:data-style-name="nicedate" text:fixed="true" text:date-value="2022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2209</text:span><text:date style:data-style-name="nicedate" text:fixed="true" text:date-value="2022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NTWERPOMGEVINGSVERGUNNING, BOUWEN VAN EEN WONING, ALD SWETTEBUORREN NAAST NUMMER 9, ALDEBOARN.</meta:user-defined>
    <meta:user-defined meta:name="DCTERMS.W3CDTF/DCTERMS.available">2022-03-14</meta:user-defined>
    <meta:user-defined meta:name="DCTERMS.W3CDTF/OVERHEIDop.jaargang">2022</meta:user-defined>
    <meta:user-defined meta:name="OVERHEIDop.publicationIssue">112209</meta:user-defined>
    <meta:user-defined meta:name="OVERHEIDop.GmbID/DC.identifier">gmb-2022-112209</meta:user-defined>
    <meta:user-defined meta:name="OVERHEIDop.versieInformatie"/>
  </office:meta>
</office:document-meta>
</file>