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aapskooiie2afe83d-9f62-4f89-af24-d51bc51f7591.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stelling Schaapskooi </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pan text:style-name="nadrukvet">Bekendmaking</text:span>
          </text:p>
            <text:p text:style-name="al">Burgemeester en wethouders van Breda maken bekend dat zij op 8 maart 2022 een nieuwe openbare ruimte hebben vastgesteld. Daarnaast hebben zij aan deze openbare ruimte een naam toegekend en een schrijfwijze vastgesteld. Het gaat om de Schaapskooi. Op de situatietekening hieronder is te zien om welke openbare ruimte het gaat en wat het beloop is van deze openbare ruimte.</text:p>
            <text:p text:style-name="al"/>
            <text:p text:style-name="al">
            <text:span text:style-name="nadrukvet">Toelichting naamgeving</text:span>
          </text:p>
            <text:p text:style-name="al">De naam Schaapskooi is gekozen door de toekomstige nieuwe bewoners van het te realiseren bouwplan. De naam zelf is afgeleid uit een onderzoek naar mogelijke naamgeving. Hierbij is ook gekeken naar in de directe omgeving van het bouwperceel (voorheen) gelegen historische objecten. De hierbij geconstateerde schaapskooi lag aan de Postbaan, aan de andere kant van de sportvelden. Er zijn al vermeldingen van deze schaapskooi uit 1904, 1930 en 1938. In 1938 wordt het perceel omschreven als ‘<text:span text:style-name="nadrukcur">een perceel bouwland: de Schaapskooi, 1,54 hectare. </text:span><text:span text:style-name="nadrukcur">Kad</text:span><text:span text:style-name="nadrukcur">. nr. E 73</text:span>’. Gezien de vorm en locatie van het project vindt de werkgroep de naam <text:span text:style-name="nadrukvet">Schaapskooi</text:span> passend voor de nieuw te realiseren openbare ruimte. Daarom is deze naam meegenomen in het contact met de projectontwikkelaar. De projectontwikkelaar heeft vervolgens samen met de toekomstige nieuwe bewoners een voorkeur uitgesproken voor de naam <text:span text:style-name="nadrukvet">Schaapskooi</text:span>. Tijdens dit contact zijn meerdere mogelijkheden besproken.</text:p>
            <text:p text:style-name="al"/>
            <text:p text:style-name="al">
            <text:span text:style-name="nadrukvet">Inwerkingtreding</text:span>
          </text:p>
            <text:p text:style-name="al">De vaststelling wordt van kracht met ingang van de dag na die van deze bekendmaking.</text:p>
            <text:p text:style-name="al"/>
            <text:p text:style-name="al">
            <text:span text:style-name="nadrukvet">Rechtsmiddelen</text:span>
          </text:p>
            <text:p text:style-name="al">Tegen de vaststelling is geen bezwaar of beroep mogelijk.</text:p>
            <text:p text:style-name="al"/>
            <text:p text:style-name="al">
            <text:span text:style-name="nadrukvet">Situatietekening</text:span>
          </text:p>
            <text:p text:style-name="al">
            <draw:frame><draw:text-box><text:section text:name="plaatje_id1-3-2-2-1-15-1" text:style-name="plaatje">
              <text:p text:style-name="illustratie_id1-3-2-2-1-15-1-1"><draw:frame draw:style-name="illustratie_id1-3-2-2-1-15-1-1" text:anchor-type="paragraph" svg:width="100mm" svg:height="72.2mm"><draw:image xlink:href="Pictures/Schaapskooiie2afe83d-9f62-4f89-af24-d51bc51f7591.jpg" xlink:type="simple"/></draw:frame></text:p>
            </text:section></draw:text-box></draw:frame>
          </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111193</text:span><text:line-break/><text:date style:data-style-name="dag" text:fixed="true" text:date-value="2022-03-14"/><text:line-break/><text:date style:data-style-name="jaar" text:fixed="true" text:date-value="2022-03-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11193</text:span><text:date style:data-style-name="nicedate" text:fixed="true" text:date-value="2022-03-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11193</text:span><text:date style:data-style-name="nicedate" text:fixed="true" text:date-value="2022-03-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3.17/xml/MC-DRP-OverigeBvAS-Web-CB.xml</meta:user-defined>
    <meta:user-defined meta:name="OVERHEID.Gemeente/DC.creator">Breda</meta:user-defined>
    <meta:user-defined meta:name="OVERHEID.Informatietype/DC.type">officiële publicatie</meta:user-defined>
    <meta:user-defined meta:name="OVERHEIDop.Rubriek/DC.type">ander besluit van algemene strekking</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DC.source">Verordening naamgeving en nummering]|[https://eur01.safelinks.protection.outlook.com/?url=https%3A%2F%2Flokaleregelgeving.overheid.nl%2FCVDR665201&amp;data=04%7C01%7Cstraatnamen%40breda.nl%7C2d57ebd5dcdd44a927d208d9b3eca45c%7C92020df4c9e7400fb20237754484ef2e%7C0%7C0%7C637738651221190078%7CUnknown%7CTWFpbGZsb3d8eyJWIjoiMC4wLjAwMDAiLCJQIjoiV2luMzIiLCJBTiI6Ik1haWwiLCJXVCI6Mn0%3D%7C3000&amp;sdata=AEF2jbSpzDgZUOWl4gQHIzjTRtMIKNEpy0lwvvaakF0%3D&amp;reserved=0</meta:user-defined>
    <dc:language>nl</dc:language>
    <meta:user-defined meta:name="OVERHEIDop.locatietype/OVERHEIDop.gebiedsmarkering">Punt</meta:user-defined>
    <meta:user-defined meta:name="DC.title">Vaststelling Schaapskooi</meta:user-defined>
    <meta:user-defined meta:name="DCTERMS.W3CDTF/DCTERMS.available">2022-03-14</meta:user-defined>
    <meta:user-defined meta:name="DCTERMS.W3CDTF/OVERHEIDop.jaargang">2022</meta:user-defined>
    <meta:user-defined meta:name="OVERHEIDop.publicationIssue">111193</meta:user-defined>
    <meta:user-defined meta:name="OVERHEIDop.GmbID/DC.identifier">gmb-2022-111193</meta:user-defined>
    <meta:user-defined meta:name="OVERHEIDop.versieInformatie"/>
  </office:meta>
</office:document-meta>
</file>