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eerpolderstraatafbeeldingi5ae2f670-21ee-4ff2-b15a-d1fd626b6ce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keersbesluit Veerpolderstraat laad- en losplaat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Zaaknummer: 648136</text:p>
            <text:p text:style-name="al"/>
            <text:p text:style-name="al">
            <text:span text:style-name="nadrukvet">Voornemen:</text:span>
          </text:p>
            <text:p text:style-name="al">Het college van burgemeester en wethouders van Arnhem is van plan om een verkeersbesluit te nemen om twee laad- en losplaatsen aan te wijzen, aan weerzijden van de inpandige parkeergarage aan de Veerpolderstraat 27. Zie de afbeelding voor verduidelijking.</text:p>
            <text:p text:style-name="al">
            <draw:frame><draw:text-box><text:section text:name="plaatje_id1-3-2-2-1-6-1" text:style-name="plaatje">
              <text:p text:style-name="illustratie_id1-3-2-2-1-6-1-1"><draw:frame draw:style-name="illustratie_id1-3-2-2-1-6-1-1" text:anchor-type="paragraph" svg:width="75mm" svg:height="73.5mm"><draw:image xlink:href="Pictures/Veerpolderstraatafbeeldingi5ae2f670-21ee-4ff2-b15a-d1fd626b6ced.jpg" xlink:type="simple"/></draw:frame></text:p>
            </text:section></draw:text-box></draw:frame>
          </text:p>
            <text:p text:style-name="al"/>
            <text:p text:style-name="al">
            <text:span text:style-name="nadrukvet">Redenen voor deze verkeersmaatregel</text:span>
            <text:span text:style-name="nadrukvet">(en)</text:span>
          </text:p>
            <text:p text:style-name="al">Aan beide zijden van de inpandige garage aan de Veerpolderstraat 27 is een parkeerplaats ingericht voor hulp- en koeriersdiensten. De plaatsen worden steeds vaker gebruikt door langparkeerders, waardoor de plaatsen niet meer door hulp- en koeriersdiensten gebruikt kunnen worden. Om dit te voorkomen wil het college van burgemeester en wethouders de parkeerplaatsen aanwijzen tot ‘een gelegenheid voor het onmiddellijk laden en lossen van goederen’, met het bord E7 bijlage 1 van het RVV 1990.</text:p>
            <text:p text:style-name="al"/>
            <text:p text:style-name="al">
            <text:span text:style-name="nadrukvet">Zienswijze</text:span>
            <text:span text:style-name="nadrukvet">:</text:span>
          </text:p>
            <text:p text:style-name="al">Voordat het college hierover definitief een beslissing neemt, kunt u uw zienswijze kenbaar maken. Hiervoor hebt u de gelegenheid tot 1 april 2022.</text:p>
            <text:p text:style-name="al"/>
            <text:p text:style-name="al">U kunt een brief sturen naar:</text:p>
            <text:p text:style-name="al">Het college van burgemeester en wethouders </text:p>
            <text:p text:style-name="al">Postbus 9200 </text:p>
            <text:p text:style-name="al">6800 HA ARNHEM</text:p>
            <text:p text:style-name="al"/>
            <text:p text:style-name="al">of een email naar: </text:p>
            <text:p text:style-name="al">
            <text:a xlink:href="mailto:backoffice.handhaving@arnhem.nl" xlink:type="simple">backoffice.handhaving@arnhem.nl</text:a>
          </text:p>
            <text:p text:style-name="al"/>
            <text:p text:style-name="al">Vermeldt u alstublieft het betreffende zaaknummer: 648136</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109619</text:span><text:line-break/><text:date style:data-style-name="dag" text:fixed="true" text:date-value="2022-03-11"/><text:line-break/><text:date style:data-style-name="jaar" text:fixed="true" text:date-value="2022-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9619</text:span><text:date style:data-style-name="nicedate" text:fixed="true" text:date-value="2022-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9619</text:span><text:date style:data-style-name="nicedate" text:fixed="true" text:date-value="2022-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7/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DC.source">N.v.t.</meta:user-defined>
    <meta:user-defined meta:name="DCTERMS.alternative">Voornemen verkeersbesluit Veerpolderstraat laad- en losplaats</meta:user-defined>
    <dc:language>nl</dc:language>
    <meta:user-defined meta:name="OVERHEIDop.locatietype/OVERHEIDop.gebiedsmarkering">Adres</meta:user-defined>
    <meta:user-defined meta:name="DC.title">Voornemen verkeersbesluit Veerpolderstraat laad- en losplaats</meta:user-defined>
    <meta:user-defined meta:name="DCTERMS.W3CDTF/DCTERMS.available">2022-03-11</meta:user-defined>
    <meta:user-defined meta:name="DCTERMS.W3CDTF/OVERHEIDop.jaargang">2022</meta:user-defined>
    <meta:user-defined meta:name="OVERHEIDop.publicationIssue">109619</meta:user-defined>
    <meta:user-defined meta:name="OVERHEIDop.GmbID/DC.identifier">gmb-2022-109619</meta:user-defined>
    <meta:user-defined meta:name="OVERHEIDop.versieInformatie"/>
  </office:meta>
</office:document-meta>
</file>