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GysbertJapicxstrjitte2Kollumversiekoopi4ec64748-215a-4378-9cb7-7d93ffcc595b.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Gysbert Japicxstrjitte te Kollum</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cur">Bevoegdheid</text:span>
          </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in het centrum van Kollum niet onnodig te verminderen.</text:p>
            <text:p text:style-name="common-al">Dit besluit dient de volgende doelen uit artikel 2 van de Wegenverkeerswet 1994:</text:p>
            <text:list text:style-name="id1-3-2-2-1-16">
              <text:list-item text:style-override="id1-3-2-2-1-16-1">
                <text:number>•</text:number>
                <text:p text:style-name="al">het zoveel mogelijk waarborgen van de vrijheid van het verkeer;</text:p>
              </text:list-item>
              <text:list-item text:style-override="id1-3-2-2-1-16-2">
                <text:number>•</text:number>
                <text:p text:style-name="al">het voorkomen of beperken van door het verkeer veroorzaakte aantasting van het karakter of van de functie van objecten of gebieden;</text:p>
              </text:list-item>
              <text:list-item text:style-override="id1-3-2-2-1-16-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aan de Gysbert Japicxstrjitte te Kollum ter plaatse van huisnummer 2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Vastgesteld in de collegevergadering van 1 maart 2022</text:p>
            <text:p text:style-name="common-al">Burgemeester en wethouders van Noardeast-Fryslân, </text:p>
            <text:p text:style-name="common-al">H.J.C.M. Verbunt, MBA mr. J.G. Kramer </text:p>
            <text:p text:style-name="last-al">Secretaris Burgemeester</text:p>
            <text:p text:style-name="tekst_bottom"/>
          </text:section>
        </text:section>
        <text:section text:name="bezwaarschrift_id1-3-2-3" text:style-name="bezwaarschrift">
          <text:p text:style-name="bezwaarschrift_to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pan text:style-name="nadrukvet">Situatietekening</text:span>
        </text:p>
          <text:p text:style-name="bezwaarschrift_al">
          <draw:frame><draw:text-box><text:section text:name="plaatje_id1-3-2-3-12-1" text:style-name="plaatje">
            <text:p text:style-name="illustratie_id1-3-2-3-12-1-1"><draw:frame draw:style-name="illustratie_id1-3-2-3-12-1-1" text:anchor-type="paragraph" svg:width="120mm" svg:height="56.4mm"><draw:image xlink:href="Pictures/LVGysbertJapicxstrjitte2Kollumversiekoopi4ec64748-215a-4378-9cb7-7d93ffcc595b.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2-1-1" style:parent-style-name="Standard">
      <style:paragraph-properties style:line-spacing="0mm" style:text-autospace="none" ofo:line-height="0.001cm"/>
    </style:style>
    <style:style style:family="graphic" style:name="illustratie_id1-3-2-3-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8772</text:span><text:line-break/><text:date style:data-style-name="dag" text:fixed="true" text:date-value="2022-03-16"/><text:line-break/><text:date style:data-style-name="jaar" text:fixed="true" text:date-value="2022-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8772</text:span><text:date style:data-style-name="nicedate" text:fixed="true" text:date-value="2022-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8772</text:span><text:date style:data-style-name="nicedate" text:fixed="true" text:date-value="2022-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 Gysbert Japicxstrjitte 2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openbare parkeervakken alleen voor laden elektrische voertuigen aan de Gysbert Japicxstrjitte te Kollum</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Gysbert Japicxstrjitte te Kollum</meta:user-defined>
    <meta:user-defined meta:name="DCTERMS.W3CDTF/DCTERMS.available">2022-03-16</meta:user-defined>
    <meta:user-defined meta:name="DCTERMS.W3CDTF/OVERHEIDop.jaargang">2022</meta:user-defined>
    <meta:user-defined meta:name="OVERHEIDop.publicationIssue">108772</meta:user-defined>
    <meta:user-defined meta:name="OVERHEIDop.GmbID/DC.identifier">gmb-2022-108772</meta:user-defined>
    <meta:user-defined meta:name="OVERHEIDop.versieInformatie"/>
  </office:meta>
</office:document-meta>
</file>