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Johannes Vermeer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-object/ Johannes Vermeerstraat 16 t/m 22/ 16-03-2022, Locatie: Johannes Vermeerstraat 20</text:p>
            <text:p text:style-name="common-al">Looptijd :-- t/m 16-03-2022</text:p>
            <text:p text:style-name="common-al">Verzonden naar aanvrager op: 08-03-2022</text:p>
            <text:p text:style-name="common-al">Kenmerk gemeente: Z/22/2013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132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7997</text:span><text:line-break/><text:date style:data-style-name="dag" text:fixed="true" text:date-value="2022-03-11"/><text:line-break/><text:date style:data-style-name="jaar" text:fixed="true" text:date-value="2022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7997</text:span><text:date style:data-style-name="nicedate" text:fixed="true" text:date-value="2022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7997</text:span><text:date style:data-style-name="nicedate" text:fixed="true" text:date-value="2022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13248</meta:user-defined>
    <meta:user-defined meta:name="DCTERMS.abstract">TVM-object/ Johannes Vermeerstraat 16 t/m 22/ 16-03-2022, Johannes Vermeerstraat 20</meta:user-defined>
    <dc:language>nl</dc:language>
    <meta:user-defined meta:name="OVERHEIDop.locatietype/OVERHEIDop.gebiedsmarkering">Punt</meta:user-defined>
    <meta:user-defined meta:name="DC.title">Besluit apv vergunning Verleend Johannes Vermeerstraat 20</meta:user-defined>
    <meta:user-defined meta:name="DCTERMS.W3CDTF/DCTERMS.available">2022-03-11</meta:user-defined>
    <meta:user-defined meta:name="DCTERMS.W3CDTF/OVERHEIDop.jaargang">2022</meta:user-defined>
    <meta:user-defined meta:name="OVERHEIDop.publicationIssue">107997</meta:user-defined>
    <meta:user-defined meta:name="OVERHEIDop.GmbID/DC.identifier">gmb-2022-107997</meta:user-defined>
    <meta:user-defined meta:name="OVERHEIDop.versieInformatie"/>
  </office:meta>
</office:document-meta>
</file>