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Czaar Peterstraat 21 1018NW Amsterdam, Czaar Peterstraat 23 1018NX Amsterdam, Conradstraat 4 1018NG Amsterdam, Conradstraat 6 1018NG Amsterdam</text:p>
      <text:section text:name="zakelijke-mededeling_id1-3-2" text:style-name="zakelijke-mededeling">
        <text:section text:name="zakelijke-mededeling-tekst_id1-3-2-1" text:style-name="zakelijke-mededeling-tekst">
          <text:section text:name="tekst_id1-3-2-1-1" text:style-name="tekst">
            <text:p text:style-name="common-al">Adres: Czaar Peterstraat 21 1018NW Amsterdam, Czaar Peterstraat 23 1018NX Amsterdam, Conradstraat 4 1018NG Amsterdam, Conradstraat 6 1018NG Amsterdam</text:p>
            <text:p text:style-name="common-al">Omschrijving: veranderen en bouwkundig splitsen van het pand, interne en constructieve wijzigingen en het uitvoeren van funderingsherstel met de bestemming tot drie woningen op de tweede bouwlaag, drie woningen op de derde bouwlaag en twee woningen op de vierde bouwlaag</text:p>
            <text:p text:style-name="common-al">Datum ontvangst: 18-02-2022</text:p>
            <text:p text:style-name="common-al">Zaaknummer: Z2022-C000977</text:p>
            <text:p text:style-name="common-al">OLO nummer: 6718919</text:p>
            <text:p text:style-name="common-al">Dit is een kennisgeving. In een latere fase van de procedure kunt u een zienswijze indienen of bezwaar maken.</text:p>
            <text:p text:style-name="common-al">Bij een reguliere procedure kan een belanghebbende binnen 6 weken na de eerstvolgende dag van bekendmaking van het besluit aan de aanvrager bezwaar indienen. Bij een uitgebreide procedure kunnen zienswijzen worden ingediend nadat het ontwerpbesluit is gepubliceerd.</text:p>
            <text:p text:style-name="last-al">Indien u nog vragen hebt,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07642</text:span><text:line-break/><text:date style:data-style-name="dag" text:fixed="true" text:date-value="2022-03-10"/><text:line-break/><text:date style:data-style-name="jaar" text:fixed="true" text:date-value="2022-03-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7642</text:span><text:date style:data-style-name="nicedate" text:fixed="true" text:date-value="2022-03-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07642</text:span><text:date style:data-style-name="nicedate" text:fixed="true" text:date-value="2022-03-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28/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2-C000977</meta:user-defined>
    <meta:user-defined meta:name="DCTERMS.abstract">veranderen en bouwkundig splitsen van het pand, interne en constructieve wijzigingen en het uitvoeren van funderingsherstel met de bestemming tot ...</meta:user-defined>
    <dc:language>nl</dc:language>
    <meta:user-defined meta:name="OVERHEIDop.locatietype/OVERHEIDop.gebiedsmarkering">Punt</meta:user-defined>
    <meta:user-defined meta:name="DC.title">Aanvraag omgevingsvergunning Czaar Peterstraat 21 1018NW Amsterdam, Czaar Peterstraat 23 1018NX Amsterdam, Conradstraat 4 1018NG Amsterdam, Conradstraat 6 1018NG Amsterdam</meta:user-defined>
    <meta:user-defined meta:name="DCTERMS.W3CDTF/DCTERMS.available">2022-03-10</meta:user-defined>
    <meta:user-defined meta:name="DCTERMS.W3CDTF/OVERHEIDop.jaargang">2022</meta:user-defined>
    <meta:user-defined meta:name="OVERHEIDop.publicationIssue">107642</meta:user-defined>
    <meta:user-defined meta:name="OVERHEIDop.GmbID/DC.identifier">gmb-2022-107642</meta:user-defined>
    <meta:user-defined meta:name="OVERHEIDop.versieInformatie"/>
  </office:meta>
</office:document-meta>
</file>